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3937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7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/>
    </style:style>
    <style:style style:name="ce52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4">
      <style:table-cell-properties fo:background-color="#ffffff"/>
    </style:style>
    <style:style style:name="ce54" style:family="table-cell" style:parent-style-name="Excel_20_Built-in_20_Normal" style:data-style-name="N119">
      <style:table-cell-properties fo:background-color="#ffffff"/>
    </style:style>
    <style:style style:name="ce55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1" table:print-ranges="AVGUST.A1:AVGUST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8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6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1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2" office:value-type="string">
            <text:p>Датум:</text:p>
          </table:table-cell>
          <table:table-cell table:style-name="ce55" office:value-type="date" office:date-value="2025-08-01">
            <text:p>01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2975656.39">
            <text:p>2,975,656.39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109160422.55-[.C5]-[.C6]" office:value-type="float" office:value="109092723.31">
            <text:p>109,092,723.31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20521">
            <text:p>20,521.0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47178.24">
            <text:p>47,178.24 </text:p>
          </table:table-cell>
          <table:table-cell table:style-name="ce54"/>
          <table:table-cell table:style-name="ce53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112136078.94">
            <text:p>112,136,078.94 Дин</text:p>
          </table:table-cell>
          <table:table-cell table:style-name="ce51"/>
          <table:table-cell table:style-name="ce54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4"/>
          <table:table-cell table:style-name="ce51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table:formula="of:=+109490550.94-[.C10]" office:value-type="float" office:value="109085772.7">
            <text:p>109,085,772.7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table:formula="of:=+357600+47178.24" office:value-type="float" office:value="404778.24">
            <text:p>404,778.24 </text:p>
          </table:table-cell>
          <table:table-cell table:style-name="ce54"/>
          <table:table-cell table:style-name="ce53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109490550.94">
            <text:p>109,490,550.94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2645528">
            <text:p>2,645,528.00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108056353.2">
            <text:p>108,056,353.20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3" office:value-type="string">
            <text:p>OPŠTA BOLNICA ČAČAK-ZARADE-07/02-2025</text:p>
          </table:table-cell>
          <table:table-cell table:style-name="ce43" office:value-type="currency" office:currency="Дин." office:value="108056353.2">
            <text:p>108,056,353.20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4" table:formula="of:=+6+357600+47178.24" office:value-type="currency" office:currency="Дин." office:value="404784.24">
            <text:p>404,784.24 Дин</text:p>
          </table:table-cell>
          <table:table-cell table:number-columns-repeated="1021"/>
        </table:table-row>
        <table:table-row table:style-name="ro8">
          <table:table-cell table:style-name="ce9" office:value-type="string">
            <text:p>999013</text:p>
          </table:table-cell>
          <table:table-cell table:style-name="ce27" office:value-type="string">
            <text:p>DUSKO TOMOVIC PR PROIZVODNJA NAMESTAJA M DIZAJN 032 RTARI</text:p>
          </table:table-cell>
          <table:table-cell table:style-name="ce45" office:value-type="currency" office:currency="Дин." office:value="357600">
            <text:p>357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/</text:p>
          </table:table-cell>
          <table:table-cell table:style-name="ce27" office:value-type="string">
            <text:p>OPŠTA BOLNICA ČAČAK-POZAJMICA ZA PLATE</text:p>
          </table:table-cell>
          <table:table-cell table:style-name="ce45" office:value-type="currency" office:currency="Дин." office:value="47178.24">
            <text:p>47,178.24 Дин</text:p>
          </table:table-cell>
          <table:table-cell table:number-columns-repeated="1021"/>
        </table:table-row>
        <table:table-row table:style-name="ro6">
          <table:table-cell table:style-name="ce9"/>
          <table:table-cell table:style-name="ce27" office:value-type="string">
            <text:p>MINISTARSTVO FINANSIJA-UPRAVA ZA TREZOR</text:p>
          </table:table-cell>
          <table:table-cell table:style-name="ce45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6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4" office:value-type="currency" office:currency="Дин." office:value="1029413.5">
            <text:p>1,029,413.5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420</text:p>
          </table:table-cell>
          <table:table-cell table:style-name="ce32" office:value-type="string">
            <text:p>KLINIČKI CENTAR KRAGUJEVAC</text:p>
          </table:table-cell>
          <table:table-cell table:style-name="ce45" office:value-type="currency" office:currency="Дин." office:value="1029413.5">
            <text:p>1,029,413.5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7" table:formula="of:=+[.C9]+[.C10]" office:value-type="float" office:value="109490550.94">
            <text:p>109490550,94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104852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05">08/05/2025</text:date>, <text:time>10:52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05T10:52:04.49</dc:date>
    <meta:generator>OpenOffice/4.1.15$Win32 OpenOffice.org_project/4115m2$Build-9813</meta:generator>
    <meta:editing-duration>PT9H49M58S</meta:editing-duration>
    <meta:editing-cycles>549</meta:editing-cycles>
    <meta:document-statistic meta:table-count="2" meta:cell-count="127" meta:object-count="0"/>
  </office:meta>
</office:document-meta>
</file>