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0-01">
            <text:p>01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5" office:value-type="currency" office:currency="Дин." office:value="2860766.19">
            <text:p>2,860,766.19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6" table:formula="of:=+108062181.68-[.C5]-[.C6]" office:value-type="float" office:value="107997779.44">
            <text:p>107,997,779.44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7" office:value-type="float" office:value="17224">
            <text:p>17,224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7" office:value-type="float" office:value="47178.24">
            <text:p>47,178.24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110922947.87">
            <text:p>110,922,947.87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7" table:formula="of:=+108035348.26-[.C10]" office:value-type="float" office:value="107988170.02">
            <text:p>107,988,170.02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7" office:value-type="float" office:value="47178.24">
            <text:p>47,178.24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108035348.26">
            <text:p>108,035,348.26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2887599.61">
            <text:p>2,887,599.6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1" office:value-type="currency" office:currency="Дин." office:value="107445882.49">
            <text:p>107,445,882.49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2" office:value-type="string">
            <text:p>OPŠTA BOLNICA ČAČAK-ZARADE-09/02-2025</text:p>
          </table:table-cell>
          <table:table-cell table:style-name="ce42" office:value-type="currency" office:currency="Дин." office:value="107448996.21">
            <text:p>107,448,996.2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2" office:value-type="string">
            <text:p>GALERIJA PODOVA D.O.O</text:p>
          </table:table-cell>
          <table:table-cell table:style-name="ce42" office:value-type="currency" office:currency="Дин." office:value="-3113.7">
            <text:p>-3,113.7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2" office:value-type="string">
            <text:p>JOKSIMOVIĆ IVANA</text:p>
          </table:table-cell>
          <table:table-cell table:style-name="ce42" office:value-type="currency" office:currency="Дин." office:value="-0.02">
            <text:p>-0.02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3" table:formula="of:=-6495.7+47178.24" office:value-type="currency" office:currency="Дин." office:value="40682.54">
            <text:p>40,682.54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6" office:value-type="string">
            <text:p>Troškovi usluga mobilnih telefona</text:p>
          </table:table-cell>
          <table:table-cell table:style-name="ce44" office:value-type="currency" office:currency="Дин." office:value="-6501.7">
            <text:p>-6,501.70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6" office:value-type="string">
            <text:p>MINISTARSTVO FINANSIJA-UPRAVA ZA TREZOR</text:p>
          </table:table-cell>
          <table:table-cell table:style-name="ce44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6" office:value-type="string">
            <text:p>OPŠTA BOLNICA ČAČAK-POZAJMICA ZA PLATE</text:p>
          </table:table-cell>
          <table:table-cell table:style-name="ce44" office:value-type="currency" office:currency="Дин." office:value="47178.24">
            <text:p>47,178.24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5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3" office:value-type="currency" office:currency="Дин." office:value="548783.23">
            <text:p>548,783.23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20</text:p>
          </table:table-cell>
          <table:table-cell table:style-name="ce31" office:value-type="string">
            <text:p>KLINIČKI CENTAR KRAGUJEVAC</text:p>
          </table:table-cell>
          <table:table-cell table:style-name="ce44" office:value-type="currency" office:currency="Дин." office:value="548783.23">
            <text:p>548,783.23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108035348.26">
            <text:p>108035348,2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1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2">10/02/2025</text:date>, <text:time>11:39:1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02T11:39:16.77</dc:date>
    <meta:generator>OpenOffice/4.1.15$Win32 OpenOffice.org_project/4115m2$Build-9813</meta:generator>
    <meta:editing-duration>PT15H1M20S</meta:editing-duration>
    <meta:editing-cycles>818</meta:editing-cycles>
    <meta:document-statistic meta:table-count="2" meta:cell-count="129" meta:object-count="0"/>
  </office:meta>
</office:document-meta>
</file>