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01">
            <text:p>01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88366.84">
            <text:p>3,288,366.8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88366.84">
            <text:p>3,288,366.8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88360.84">
            <text:p>3,288,360.8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3">11/03/2025</text:date>, <text:time>08:17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3T08:17:05.73</dc:date>
    <meta:generator>OpenOffice/4.1.15$Win32 OpenOffice.org_project/4115m2$Build-9813</meta:generator>
    <meta:editing-duration>PT16H48M21S</meta:editing-duration>
    <meta:editing-cycles>956</meta:editing-cycles>
    <meta:document-statistic meta:table-count="2" meta:cell-count="116" meta:object-count="0"/>
  </office:meta>
</office:document-meta>
</file>