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70c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7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/>
    </style:style>
    <style:style style:name="ce52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3" style:family="table-cell" style:parent-style-name="Excel_20_Built-in_20_Normal" style:data-style-name="N8004">
      <style:table-cell-properties fo:background-color="#ffffff"/>
    </style:style>
    <style:style style:name="ce54" style:family="table-cell" style:parent-style-name="Excel_20_Built-in_20_Normal" style:data-style-name="N119">
      <style:table-cell-properties fo:background-color="#ffffff"/>
    </style:style>
    <style:style style:name="ce55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6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1" table:print-ranges="JUN.A1:JUN.E14">
        <office:forms form:automatic-focus="false" form:apply-design-mode="false"/>
        <table:table-column table:style-name="co1" table:default-cell-style-name="ce18"/>
        <table:table-column table:style-name="co2" table:default-cell-style-name="Excel_20_Built-in_20_Normal"/>
        <table:table-column table:style-name="co3" table:default-cell-style-name="ce48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6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1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2" office:value-type="string">
            <text:p>Датум:</text:p>
          </table:table-cell>
          <table:table-cell table:style-name="ce55" office:value-type="date" office:date-value="2025-06-02">
            <text:p>02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6" office:value-type="currency" office:currency="Дин." office:value="3284329.22">
            <text:p>3,284,329.22 Дин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7" table:formula="of:=+123815242.83-[.C5]-[.C6]" office:value-type="float" office:value="123726460.57">
            <text:p>123,726,460.57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8" office:value-type="float" office:value="41604.01">
            <text:p>41,604.01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8" office:value-type="float" office:value="47178.25">
            <text:p>47,178.25 </text:p>
          </table:table-cell>
          <table:table-cell table:style-name="ce54"/>
          <table:table-cell table:style-name="ce53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9" table:formula="of:=+[.C3]+[.C4]+[.C5]+[.C6]" office:value-type="currency" office:currency="Дин." office:value="127099572.05">
            <text:p>127,099,572.05 Дин</text:p>
          </table:table-cell>
          <table:table-cell table:style-name="ce51"/>
          <table:table-cell table:style-name="ce54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0"/>
          <table:table-cell table:style-name="ce54"/>
          <table:table-cell table:style-name="ce51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8" table:formula="of:=+109690341.66-[.C10]" office:value-type="float" office:value="109643163.41">
            <text:p>109,643,163.41 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8" office:value-type="float" office:value="47178.25">
            <text:p>47,178.25 </text:p>
          </table:table-cell>
          <table:table-cell table:style-name="ce54"/>
          <table:table-cell table:style-name="ce53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1" table:formula="of:=+[.C9]+[.C10]" office:value-type="currency" office:currency="Дин." office:value="109690341.66">
            <text:p>109,690,341.66 Дин</text:p>
          </table:table-cell>
          <table:table-cell table:style-name="ce53" table:number-columns-repeated="2"/>
          <table:table-cell/>
          <table:table-cell table:style-name="ce56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6" table:formula="of:=+[.C7]-[.C11]" office:value-type="currency" office:currency="Дин." office:value="17409230.39">
            <text:p>17,409,230.39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0"/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2" office:value-type="currency" office:currency="Дин." office:value="108787993.61">
            <text:p>108,787,993.61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3">
          <table:table-cell table:style-name="ce8"/>
          <table:table-cell table:style-name="ce23" office:value-type="string">
            <text:p>OPŠTA BOLNICA ČAČAK-ZARADE-05/02-2025</text:p>
          </table:table-cell>
          <table:table-cell table:style-name="ce43" office:value-type="currency" office:currency="Дин." office:value="108787993.61">
            <text:p>108,787,993.61 Дин</text:p>
          </table:table-cell>
          <table:table-cell table:style-name="ce53" table:number-columns-repeated="2"/>
          <table:table-cell table:style-name="ce56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4" table:formula="of:=+70000+47178.25" office:value-type="currency" office:currency="Дин." office:value="117178.25">
            <text:p>117,178.25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6956</text:p>
          </table:table-cell>
          <table:table-cell table:style-name="ce27" office:value-type="string">
            <text:p>UNIVERZITET U NIŠU-MEDICINSKI FAKULTET</text:p>
          </table:table-cell>
          <table:table-cell table:style-name="ce45" office:value-type="currency" office:currency="Дин." office:value="70000">
            <text:p>70,000.00 Дин</text:p>
          </table:table-cell>
          <table:table-cell table:number-columns-repeated="1021"/>
        </table:table-row>
        <table:table-row table:style-name="ro6">
          <table:table-cell table:style-name="ce9" office:value-type="string">
            <text:p>/</text:p>
          </table:table-cell>
          <table:table-cell table:style-name="ce27" office:value-type="string">
            <text:p>OPŠTA BOLNICA ČAČAK-POZAJMICA ZA PLATE</text:p>
          </table:table-cell>
          <table:table-cell table:style-name="ce45" office:value-type="currency" office:currency="Дин." office:value="47178.25">
            <text:p>47,178.25 Дин</text:p>
          </table:table-cell>
          <table:table-cell table:number-columns-repeated="1021"/>
        </table:table-row>
        <table:table-row table:style-name="ro8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6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4" office:value-type="currency" office:currency="Дин." office:value="785169.8">
            <text:p>785,169.8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420</text:p>
          </table:table-cell>
          <table:table-cell table:style-name="ce32" office:value-type="string">
            <text:p>KLINIČKI CENTAR KRAGUJEVAC</text:p>
          </table:table-cell>
          <table:table-cell table:style-name="ce45" office:value-type="currency" office:currency="Дин." office:value="785169.8">
            <text:p>785,169.8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4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5"/>
          <table:table-cell table:style-name="ce47" table:formula="of:=+[.C9]+[.C10]" office:value-type="float" office:value="109690341.66">
            <text:p>109690341,66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0"/>
          <table:table-cell table:number-columns-repeated="1021"/>
        </table:table-row>
        <table:table-row table:style-name="ro3" table:number-rows-repeated="104852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16">06/16/2025</text:date>, <text:time>09:28:2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16T09:28:23.55</dc:date>
    <meta:generator>OpenOffice/4.1.15$Win32 OpenOffice.org_project/4115m2$Build-9813</meta:generator>
    <meta:editing-duration>PT5H3M28S</meta:editing-duration>
    <meta:editing-cycles>299</meta:editing-cycles>
    <meta:document-statistic meta:table-count="2" meta:cell-count="125" meta:object-count="0"/>
  </office:meta>
</office:document-meta>
</file>