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5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4-03">
            <text:p>03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3440703.98">
            <text:p>3,440,703.98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20442">
            <text:p>20,442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3461145.98">
            <text:p>3,461,145.98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72039.78">
            <text:p>72,039.78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72039.78">
            <text:p>72,039.78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3389106.2">
            <text:p>3,389,106.2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17137.18">
            <text:p>17,137.18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3" office:value-type="string">
            <text:p>TASIĆ JOVAN</text:p>
          </table:table-cell>
          <table:table-cell table:style-name="ce42" office:value-type="currency" office:currency="Дин." office:value="17137.18">
            <text:p>17,137.18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54902.6">
            <text:p>54,902.6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12243.23">
            <text:p>12,243.23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985</text:p>
          </table:table-cell>
          <table:table-cell table:style-name="ce27" office:value-type="string">
            <text:p>TRIGLAV KOPAONIK BEOGRAD</text:p>
          </table:table-cell>
          <table:table-cell table:style-name="ce44" office:value-type="currency" office:currency="Дин." office:value="42659.37">
            <text:p>42,659.37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0">
            <text:p>20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72039.78">
            <text:p>72039,78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5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4">04/04/2025</text:date>, <text:time>13:03:3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4T13:03:35.63</dc:date>
    <meta:generator>OpenOffice/4.1.15$Win32 OpenOffice.org_project/4115m2$Build-9813</meta:generator>
    <meta:editing-duration>PT1H2M4S</meta:editing-duration>
    <meta:editing-cycles>66</meta:editing-cycles>
    <meta:document-statistic meta:table-count="2" meta:cell-count="117" meta:object-count="0"/>
  </office:meta>
</office:document-meta>
</file>