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1" table:print-ranges="JUL.A1:JUL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7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5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7-03">
            <text:p>03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4315272.68">
            <text:p>4,315,272.68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1535">
            <text:p>11,535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4326807.68">
            <text:p>4,326,807.68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55214.41">
            <text:p>55,214.41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55214.41">
            <text:p>55,214.41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4271593.27">
            <text:p>4,271,593.27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44489.9">
            <text:p>44,489.9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870</text:p>
          </table:table-cell>
          <table:table-cell table:style-name="ce23" office:value-type="string">
            <text:p>TUTUNOVIĆ SLAĐANA</text:p>
          </table:table-cell>
          <table:table-cell table:style-name="ce42" office:value-type="float" office:value="7200">
            <text:p>7,200.00 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1051</text:p>
          </table:table-cell>
          <table:table-cell table:style-name="ce23" office:value-type="string">
            <text:p>ČAKAREVIĆ JELENA</text:p>
          </table:table-cell>
          <table:table-cell table:style-name="ce42" office:value-type="float" office:value="37289.9">
            <text:p>37,289.90 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10724.51">
            <text:p>10,724.51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0724.51">
            <text:p>10,724.51 Дин</text:p>
          </table:table-cell>
          <table:table-cell table:number-columns-repeated="1021"/>
        </table:table-row>
        <table:table-row table:style-name="ro8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55214.41">
            <text:p>55214,41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04">07/04/2025</text:date>, <text:time>10:08:0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04T10:08:08.21</dc:date>
    <meta:generator>OpenOffice/4.1.15$Win32 OpenOffice.org_project/4115m2$Build-9813</meta:generator>
    <meta:editing-duration>PT7H38M50S</meta:editing-duration>
    <meta:editing-cycles>436</meta:editing-cycles>
    <meta:document-statistic meta:table-count="2" meta:cell-count="123" meta:object-count="0"/>
  </office:meta>
</office:document-meta>
</file>