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1" table:print-ranges="SEPTEMBAR.A1:SEPTEMBAR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7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5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9-03">
            <text:p>03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3258387.86">
            <text:p>3,258,387.8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2050">
            <text:p>12,05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3270437.86">
            <text:p>3,270,437.86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31286.59">
            <text:p>31,286.59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1286.59">
            <text:p>31,286.5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239151.27">
            <text:p>3,239,151.27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6141.42">
            <text:p>6,141.4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STANIĆ KAROLINA</text:p>
          </table:table-cell>
          <table:table-cell table:style-name="ce42" office:value-type="currency" office:currency="Дин." office:value="1580.25">
            <text:p>1,580.25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3" office:value-type="string">
            <text:p>LAZOVIĆ IVANA</text:p>
          </table:table-cell>
          <table:table-cell table:style-name="ce42" office:value-type="currency" office:currency="Дин." office:value="4561.17">
            <text:p>4,561.17 Дин</text:p>
          </table:table-cell>
          <table:table-cell table:number-columns-repeated="1021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25145.17">
            <text:p>25,145.17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25145.17">
            <text:p>25,145.17 Дин</text:p>
          </table:table-cell>
          <table:table-cell table:number-columns-repeated="1021"/>
        </table:table-row>
        <table:table-row table:style-name="ro8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31286.59">
            <text:p>31286,59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9">09/09/2025</text:date>, <text:time>07:20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9T07:20:47.41</dc:date>
    <meta:generator>OpenOffice/4.1.15$Win32 OpenOffice.org_project/4115m2$Build-9813</meta:generator>
    <meta:editing-duration>PT12H3M14S</meta:editing-duration>
    <meta:editing-cycles>695</meta:editing-cycles>
    <meta:document-statistic meta:table-count="2" meta:cell-count="122" meta:object-count="0"/>
  </office:meta>
</office:document-meta>
</file>