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10-03">
            <text:p>03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2842553.39">
            <text:p>2,842,553.39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29012">
            <text:p>29,012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2871565.39">
            <text:p>2,871,565.39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5.годину</text:p>
          </table:table-cell>
          <table:table-cell table:style-name="ce37" office:value-type="float" office:value="26250.95">
            <text:p>26,250.95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26250.95">
            <text:p>26,250.95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2845314.44">
            <text:p>2,845,314.44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26229.12">
            <text:p>26,229.12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 office:value-type="float" office:value="579">
            <text:p>579</text:p>
          </table:table-cell>
          <table:table-cell table:style-name="ce23" office:value-type="string">
            <text:p>PLAZINIĆ BILJANA</text:p>
          </table:table-cell>
          <table:table-cell table:style-name="ce42" office:value-type="currency" office:currency="Дин." office:value="26229.12">
            <text:p>26,229.12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21.83">
            <text:p>21.83 Дин</text:p>
          </table:table-cell>
          <table:table-cell table:number-columns-repeated="1021"/>
        </table:table-row>
        <table:table-row table:style-name="ro7">
          <table:table-cell table:style-name="ce10"/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21.83">
            <text:p>21.83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26250.95">
            <text:p>26250,95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06">10/06/2025</text:date>, <text:time>07:36:4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06T07:36:45.66</dc:date>
    <meta:generator>OpenOffice/4.1.15$Win32 OpenOffice.org_project/4115m2$Build-9813</meta:generator>
    <meta:editing-duration>PT15H8M16S</meta:editing-duration>
    <meta:editing-cycles>828</meta:editing-cycles>
    <meta:document-statistic meta:table-count="2" meta:cell-count="119" meta:object-count="0"/>
  </office:meta>
</office:document-meta>
</file>