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748in"/>
    </style:style>
    <style:style style:name="co5" style:family="table-column">
      <style:table-column-properties fo:break-before="auto" style:column-width="1.3866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1" table:print-ranges="DECEMBAR.A1:DECEMBAR.E14">
        <office:forms form:automatic-focus="false" form:apply-design-mode="false"/>
        <table:table-column table:style-name="co1" table:default-cell-style-name="ce18"/>
        <table:table-column table:style-name="co2" table:default-cell-style-name="Excel_20_Built-in_20_Normal"/>
        <table:table-column table:style-name="co3" table:default-cell-style-name="ce47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5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2-03">
            <text:p>03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5462333.16">
            <text:p>5,462,333.16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20439">
            <text:p>20,439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5482772.16">
            <text:p>5,482,772.16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7" office:value-type="float" office:value="8071.92">
            <text:p>8,071.92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8071.92">
            <text:p>8,071.92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5474700.24">
            <text:p>5,474,700.24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8054.9">
            <text:p>8,054.9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/>
          <table:table-cell table:style-name="ce23" office:value-type="string">
            <text:p>MILIVOJEVIĆ ANA</text:p>
          </table:table-cell>
          <table:table-cell table:style-name="ce42" office:value-type="currency" office:currency="Дин." office:value="8054.89">
            <text:p>8,054.89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/>
          <table:table-cell table:style-name="ce23" office:value-type="string">
            <text:p>STANIĆ KAROLINA</text:p>
          </table:table-cell>
          <table:table-cell table:style-name="ce42" office:value-type="currency" office:currency="Дин." office:value="0.01">
            <text:p>0.01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6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17.02">
            <text:p>17.02 Дин</text:p>
          </table:table-cell>
          <table:table-cell table:number-columns-repeated="1021"/>
        </table:table-row>
        <table:table-row table:style-name="ro6">
          <table:table-cell table:style-name="ce10"/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17.02">
            <text:p>17.02 Дин</text:p>
          </table:table-cell>
          <table:table-cell table:number-columns-repeated="1021"/>
        </table:table-row>
        <table:table-row table:style-name="ro8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8071.92">
            <text:p>8071,92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05">12/05/2025</text:date>, <text:time>08:31:1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05T08:31:17.02</dc:date>
    <meta:generator>OpenOffice/4.1.15$Win32 OpenOffice.org_project/4115m2$Build-9813</meta:generator>
    <meta:editing-duration>PT19H51M31S</meta:editing-duration>
    <meta:editing-cycles>1160</meta:editing-cycles>
    <meta:document-statistic meta:table-count="2" meta:cell-count="120" meta:object-count="0"/>
  </office:meta>
</office:document-meta>
</file>