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PRIL" table:style-name="ta3" table:print-ranges="APRIL.A1:APRIL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4-04">
            <text:p>04.04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3389106.2">
            <text:p>3,389,106.20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0">
            <text:p>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17713">
            <text:p>17,713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3406819.2">
            <text:p>3,406,819.20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7" office:value-type="float" office:value="11607.69">
            <text:p>11,607.69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11607.69">
            <text:p>11,607.69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3395211.51">
            <text:p>3,395,211.51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3948.25">
            <text:p>3,948.25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000613</text:p>
          </table:table-cell>
          <table:table-cell table:style-name="ce23" office:value-type="string">
            <text:p>PETROVIĆ MIRJANA</text:p>
          </table:table-cell>
          <table:table-cell table:style-name="ce42" office:value-type="currency" office:currency="Дин." office:value="3948.25">
            <text:p>3,948.25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office:value-type="currency" office:currency="Дин." office:value="7659.44">
            <text:p>7,659.44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27" office:value-type="string">
            <text:p>MINISTARSTVO FINANSIJA-UPRAVA ZA TREZOR</text:p>
          </table:table-cell>
          <table:table-cell table:style-name="ce44" office:value-type="currency" office:currency="Дин." office:value="237.44">
            <text:p>237.44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446</text:p>
          </table:table-cell>
          <table:table-cell table:style-name="ce27" office:value-type="string">
            <text:p>JELIĆ SANJA</text:p>
          </table:table-cell>
          <table:table-cell table:style-name="ce44" office:value-type="currency" office:currency="Дин." office:value="3711">
            <text:p>3,711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064</text:p>
          </table:table-cell>
          <table:table-cell table:style-name="ce27" office:value-type="string">
            <text:p>ŽIVANOVIĆ ANĐELA</text:p>
          </table:table-cell>
          <table:table-cell table:style-name="ce44" office:value-type="currency" office:currency="Дин." office:value="3711">
            <text:p>3,711.00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0">
            <text:p>20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11607.69">
            <text:p>11607,69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4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PRIL.$A$1" table:cell-range-address="$APRI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8">04/08/2025</text:date>, <text:time>07:42:1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8T07:42:11.81</dc:date>
    <meta:generator>OpenOffice/4.1.15$Win32 OpenOffice.org_project/4115m2$Build-9813</meta:generator>
    <meta:editing-duration>PT1H8M32S</meta:editing-duration>
    <meta:editing-cycles>70</meta:editing-cycles>
    <meta:document-statistic meta:table-count="2" meta:cell-count="120" meta:object-count="0"/>
  </office:meta>
</office:document-meta>
</file>