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04">
            <text:p>04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845314.44">
            <text:p>2,845,314.4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845314.44">
            <text:p>2,845,314.4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3.26">
            <text:p>63.26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3.26">
            <text:p>63.2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845251.18">
            <text:p>2,845,251.1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3.26">
            <text:p>63.26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3.26">
            <text:p>63.2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3.26">
            <text:p>63,2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7">10/07/2025</text:date>, <text:time>07:47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7T07:47:27.37</dc:date>
    <meta:generator>OpenOffice/4.1.15$Win32 OpenOffice.org_project/4115m2$Build-9813</meta:generator>
    <meta:editing-duration>PT15H9M23S</meta:editing-duration>
    <meta:editing-cycles>830</meta:editing-cycles>
    <meta:document-statistic meta:table-count="2" meta:cell-count="116" meta:object-count="0"/>
  </office:meta>
</office:document-meta>
</file>