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1-04">
            <text:p>04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11869607.06">
            <text:p>11,869,607.06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36479">
            <text:p>36,479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11906086.06">
            <text:p>11,906,086.06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7" table:formula="of:=+39368.68+102214.37" office:value-type="float" office:value="141583.05">
            <text:p>141,583.05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8631480">
            <text:p>8,631,48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8773063.05">
            <text:p>8,773,063.05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3133023.01">
            <text:p>3,133,023.01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39368.68">
            <text:p>39,368.68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3" office:value-type="string">
            <text:p>IRENA STEVANIĆ</text:p>
          </table:table-cell>
          <table:table-cell table:style-name="ce42" office:value-type="currency" office:currency="Дин." office:value="39368.68">
            <text:p>39,368.68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table:formula="of:=+102214.37+8631480" office:value-type="currency" office:currency="Дин." office:value="8733694.37">
            <text:p>8,733,694.3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109548.37">
            <text:p>109,548.3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552</text:p>
          </table:table-cell>
          <table:table-cell table:style-name="ce27" office:value-type="string">
            <text:p>RADOSAVLJEVIĆ GORDANA</text:p>
          </table:table-cell>
          <table:table-cell table:style-name="ce44" office:value-type="currency" office:currency="Дин." office:value="-3724">
            <text:p>-3,72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4</text:p>
          </table:table-cell>
          <table:table-cell table:style-name="ce27" office:value-type="string">
            <text:p>BOJOVIĆ VESNA</text:p>
          </table:table-cell>
          <table:table-cell table:style-name="ce44" office:value-type="currency" office:currency="Дин." office:value="-3610">
            <text:p>-3,61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9009</text:p>
          </table:table-cell>
          <table:table-cell table:style-name="ce27" office:value-type="string">
            <text:p>MCT SEE DOO</text:p>
          </table:table-cell>
          <table:table-cell table:style-name="ce44" office:value-type="currency" office:currency="Дин." office:value="8631480">
            <text:p>8,631,480.0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8773063.05">
            <text:p>8773063,05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08">11/08/2025</text:date>, <text:time>09:58:0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08T09:58:03.80</dc:date>
    <meta:generator>OpenOffice/4.1.15$Win32 OpenOffice.org_project/4115m2$Build-9813</meta:generator>
    <meta:editing-duration>PT17H7M25S</meta:editing-duration>
    <meta:editing-cycles>979</meta:editing-cycles>
    <meta:document-statistic meta:table-count="2" meta:cell-count="129" meta:object-count="0"/>
  </office:meta>
</office:document-meta>
</file>