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04">
            <text:p>04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474700.24">
            <text:p>5,474,700.2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8986">
            <text:p>28,98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503686.24">
            <text:p>5,503,686.2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31.71">
            <text:p>31.7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1.71">
            <text:p>31.7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503654.53">
            <text:p>5,503,654.5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1.71">
            <text:p>31.71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1.71">
            <text:p>31.7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1.71">
            <text:p>31,7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7:58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7:58:13.66</dc:date>
    <meta:generator>OpenOffice/4.1.15$Win32 OpenOffice.org_project/4115m2$Build-9813</meta:generator>
    <meta:editing-duration>PT19H52M58S</meta:editing-duration>
    <meta:editing-cycles>1163</meta:editing-cycles>
    <meta:document-statistic meta:table-count="2" meta:cell-count="116" meta:object-count="0"/>
  </office:meta>
</office:document-meta>
</file>