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Object 1/content.xml"/>
  <manifest:file-entry manifest:media-type="text/xml" manifest:full-path="Object 1/settings.xml"/>
  <manifest:file-entry manifest:media-type="application/rdf+xml" manifest:full-path="Object 1/manifest.rdf"/>
  <manifest:file-entry manifest:media-type="text/xml" manifest:full-path="Object 1/styles.xml"/>
  <manifest:file-entry manifest:media-type="application/vnd.oasis.opendocument.spreadsheet" manifest:version="1.2" manifest:full-path="Object 1/"/>
  <manifest:file-entry manifest:media-type="application/x-openoffice-gdimetafile;windows_formatname=&quot;GDIMetaFile&quot;" manifest:full-path="ObjectReplacements/Object 1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1075in"/>
    </style:style>
    <style:style style:name="co5" style:family="table-column">
      <style:table-column-properties fo:break-before="auto" style:column-width="0.9083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  <style:style style:name="gr1" style:family="graphic">
      <style:graphic-properties draw:stroke="none" draw:fill="none" draw:textarea-horizontal-align="center" draw:textarea-vertical-align="middle" draw:ole-draw-aspect="1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J" table:style-name="ta1" table:print-ranges="MAJ.A1:MAJ.E14">
        <office:forms form:automatic-focus="false" form:apply-design-mode="false"/>
        <table:table-column table:style-name="co1" table:default-cell-style-name="ce16"/>
        <table:table-column table:style-name="co2" table:default-cell-style-name="Excel_20_Built-in_20_Normal"/>
        <table:table-column table:style-name="co3" table:default-cell-style-name="ce44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2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7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5-05">
            <text:p>05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2" office:value-type="currency" office:currency="Дин." office:value="4974071.51">
            <text:p>4,974,071.5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3" table:formula="of:=+12721.02+112419437.54+7836.28" office:value-type="float" office:value="112439994.84">
            <text:p>112,439,994.8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4" office:value-type="float" office:value="40740">
            <text:p>40,74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4" office:value-type="float" office:value="47178.25">
            <text:p>47,178.25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5" table:formula="of:=+[.C3]+[.C4]+[.C5]+[.C6]" office:value-type="currency" office:currency="Дин." office:value="117501984.6">
            <text:p>117,501,984.6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6"/>
          <table:table-cell table:style-name="ce50"/>
          <table:table-cell table:style-name="ce47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4.годину</text:p>
          </table:table-cell>
          <table:table-cell table:style-name="ce34" office:value-type="float" office:value="112404937.54">
            <text:p>112,404,937.5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4" office:value-type="float" office:value="47178.25">
            <text:p>47,178.25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7" table:formula="of:=+[.C9]+[.C10]" office:value-type="currency" office:currency="Дин." office:value="112452115.79">
            <text:p>112,452,115.7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2" table:formula="of:=+[.C7]-[.C11]" office:value-type="currency" office:currency="Дин." office:value="5049868.81">
            <text:p>5,049,868.81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6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8" office:value-type="currency" office:currency="Дин." office:value="112404937.54">
            <text:p>112,404,937.5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1" office:value-type="string">
            <text:p>OPŠTA BOLNICA ČAČAK-ZARADE-04/02-2025</text:p>
          </table:table-cell>
          <table:table-cell table:style-name="ce39" office:value-type="currency" office:currency="Дин." office:value="112404937.54">
            <text:p>112,404,937.5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47178.25">
            <text:p>47,178.25 Дин</text:p>
          </table:table-cell>
          <table:table-cell table:number-columns-repeated="1021"/>
        </table:table-row>
        <table:table-row table:style-name="ro3">
          <table:table-cell table:style-name="ce3">
            <draw:frame table:end-cell-address="MAJ.B28" table:end-x="4.0264in" table:end-y="0.0205in" draw:z-index="0" draw:style-name="gr1" svg:width="4.0283in" svg:height="0.1945in" svg:x="1.4547in" svg:y="0.0205in">
              <draw:object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  <table:table-cell table:style-name="ce24"/>
          <table:table-cell table:style-name="ce41" office:value-type="currency" office:currency="Дин." office:value="47178.25">
            <text:p>47,178.25 Дин</text:p>
          </table:table-cell>
          <table:table-cell table:number-columns-repeated="1021"/>
        </table:table-row>
        <table:table-row table:style-name="ro8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5"/>
          <table:table-cell table:style-name="ce42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6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7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7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8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2" office:value-type="float" office:value="17">
            <text:p>17</text:p>
          </table:table-cell>
          <table:table-cell table:style-name="ce29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2" office:value-type="float" office:value="18">
            <text:p>18</text:p>
          </table:table-cell>
          <table:table-cell table:style-name="ce30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2" office:value-type="float" office:value="19">
            <text:p>19</text:p>
          </table:table-cell>
          <table:table-cell table:style-name="ce30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0">
            <text:p>20</text:p>
          </table:table-cell>
          <table:table-cell table:style-name="ce27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7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7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7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7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7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1"/>
          <table:table-cell table:style-name="ce43" table:formula="of:=+[.C9]+[.C10]" office:value-type="float" office:value="112452115.79">
            <text:p>112452115,79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J.$A$1" table:cell-range-address="$MAJ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zxx" fo:country="none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12">05/12/2025</text:date>, <text:time>10:33:5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12T10:33:57.07</dc:date>
    <meta:generator>OpenOffice/4.1.15$Win32 OpenOffice.org_project/4115m2$Build-9813</meta:generator>
    <meta:editing-duration>PT2H36M54S</meta:editing-duration>
    <meta:editing-cycles>169</meta:editing-cycles>
    <meta:document-statistic meta:table-count="2" meta:cell-count="111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4.0437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1862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1" table:print="false">
        <table:table-column table:style-name="co1" table:default-cell-style-name="Default"/>
        <table:table-column table:style-name="co2" table:default-cell-style-name="Default"/>
        <table:table-row table:style-name="ro1" table:number-rows-repeated="27">
          <table:table-cell table:number-columns-repeated="2"/>
        </table:table-row>
        <table:table-row table:style-name="ro2">
          <table:table-cell/>
          <table:table-cell table:style-name="ce1" office:value-type="string">
            <text:p>OPŠTA BOLNICA ČAČAK-POZAJMICA ZA PLATE</text:p>
          </table:table-cell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4">04/04/2025</text:date>, <text:time>10:06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