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L" table:style-name="ta3" table:print-ranges="JUL.A1:JUL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7-05">
            <text:p>05.07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278024.66">
            <text:p>4,278,024.66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278024.66">
            <text:p>4,278,024.66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27.89">
            <text:p>27.89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27.89">
            <text:p>27.89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277996.77">
            <text:p>4,277,996.77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27.89">
            <text:p>27.89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27.89">
            <text:p>27.89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27.89">
            <text:p>27,89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L.$A$1" table:cell-range-address="$JU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07">07/07/2025</text:date>, <text:time>11:44:0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07T11:44:04.73</dc:date>
    <meta:generator>OpenOffice/4.1.15$Win32 OpenOffice.org_project/4115m2$Build-9813</meta:generator>
    <meta:editing-duration>PT7H41M51S</meta:editing-duration>
    <meta:editing-cycles>441</meta:editing-cycles>
    <meta:document-statistic meta:table-count="2" meta:cell-count="116" meta:object-count="0"/>
  </office:meta>
</office:document-meta>
</file>