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9-05">
            <text:p>05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3291713.94">
            <text:p>3,291,713.94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1792224">
            <text:p>1,792,224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1950">
            <text:p>11,95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5095887.94">
            <text:p>5,095,887.94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1813978.42">
            <text:p>1,813,978.42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1813978.42">
            <text:p>1,813,978.42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281909.52">
            <text:p>3,281,909.52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21402.4">
            <text:p>21,402.4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080</text:p>
          </table:table-cell>
          <table:table-cell table:style-name="ce23" office:value-type="string">
            <text:p>DELIĆ SLAĐANA</text:p>
          </table:table-cell>
          <table:table-cell table:style-name="ce42" office:value-type="currency" office:currency="Дин." office:value="21402.4">
            <text:p>21,402.40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1792224">
            <text:p>1,792,22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70</text:p>
          </table:table-cell>
          <table:table-cell table:style-name="ce23" office:value-type="string">
            <text:p>ĆOSIĆ MIRA</text:p>
          </table:table-cell>
          <table:table-cell table:style-name="ce44" office:value-type="currency" office:currency="Дин." office:value="445284">
            <text:p>445,28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391</text:p>
          </table:table-cell>
          <table:table-cell table:style-name="ce23" office:value-type="string">
            <text:p>PLAZINIĆ MILIC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77</text:p>
          </table:table-cell>
          <table:table-cell table:style-name="ce23" office:value-type="string">
            <text:p>ILIĆ ANA</text:p>
          </table:table-cell>
          <table:table-cell table:style-name="ce44" office:value-type="currency" office:currency="Дин." office:value="74214">
            <text:p>74,2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594</text:p>
          </table:table-cell>
          <table:table-cell table:style-name="ce23" office:value-type="string">
            <text:p>MILEUSNIĆ GORAN</text:p>
          </table:table-cell>
          <table:table-cell table:style-name="ce44" office:value-type="currency" office:currency="Дин." office:value="296856">
            <text:p>296,856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31</text:p>
          </table:table-cell>
          <table:table-cell table:style-name="ce23" office:value-type="string">
            <text:p>PETROVIĆ MIRJAN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60</text:p>
          </table:table-cell>
          <table:table-cell table:style-name="ce23" office:value-type="string">
            <text:p>LUKIĆ SANJA</text:p>
          </table:table-cell>
          <table:table-cell table:style-name="ce44" office:value-type="currency" office:currency="Дин." office:value="222642">
            <text:p>222,64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020</text:p>
          </table:table-cell>
          <table:table-cell table:style-name="ce23" office:value-type="string">
            <text:p>MILOVANOVIĆ VESNA</text:p>
          </table:table-cell>
          <table:table-cell table:style-name="ce44" office:value-type="currency" office:currency="Дин." office:value="148428">
            <text:p>148,428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3" office:value-type="string">
            <text:p>Poreska uprava</text:p>
          </table:table-cell>
          <table:table-cell table:style-name="ce44" office:value-type="currency" office:currency="Дин." office:value="159516">
            <text:p>159,516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352.02">
            <text:p>352.02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352.02">
            <text:p>352.02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1813978.42">
            <text:p>1813978,42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1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09">09/09/2025</text:date>, <text:time>07:24:2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09T07:24:28.78</dc:date>
    <meta:generator>OpenOffice/4.1.15$Win32 OpenOffice.org_project/4115m2$Build-9813</meta:generator>
    <meta:editing-duration>PT12H19M48S</meta:editing-duration>
    <meta:editing-cycles>713</meta:editing-cycles>
    <meta:document-statistic meta:table-count="2" meta:cell-count="144" meta:object-count="0"/>
  </office:meta>
</office:document-meta>
</file>