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2-05">
            <text:p>05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5503654.53">
            <text:p>5,503,654.5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table:formula="of:=+6506597.95-[.C5]" office:value-type="float" office:value="6485830.95">
            <text:p>6,485,830.95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0767">
            <text:p>20,767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12010252.48">
            <text:p>12,010,252.48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table:formula="of:=+5626014.24-[.C10]" office:value-type="float" office:value="5359317.51">
            <text:p>5,359,317.51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266696.73">
            <text:p>266,696.73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5626014.24">
            <text:p>5,626,014.2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6384238.24">
            <text:p>6,384,238.24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5324285.95">
            <text:p>5,324,285.95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table:formula="of:=+35031.56+266696.73" office:value-type="currency" office:currency="Дин." office:value="301728.29">
            <text:p>301,728.29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float" office:value="35031.56">
            <text:p>35,031.56 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389</text:p>
          </table:table-cell>
          <table:table-cell table:style-name="ce25" office:value-type="string">
            <text:p>AUTOGARANT ČAČAK</text:p>
          </table:table-cell>
          <table:table-cell table:style-name="ce41" office:value-type="float" office:value="266696.73">
            <text:p>266,696.73 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5626014.24">
            <text:p>5626014,24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2">12/12/2025</text:date>, <text:time>07:58:3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12T07:58:38.90</dc:date>
    <meta:generator>OpenOffice/4.1.15$Win32 OpenOffice.org_project/4115m2$Build-9813</meta:generator>
    <meta:editing-duration>PT19H55M47S</meta:editing-duration>
    <meta:editing-cycles>1169</meta:editing-cycles>
    <meta:document-statistic meta:table-count="2" meta:cell-count="120" meta:object-count="0"/>
  </office:meta>
</office:document-meta>
</file>