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0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9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8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able-cell-properties fo:background-color="#ffffff"/>
    </style:style>
    <style:style style:name="ce54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5" style:family="table-cell" style:parent-style-name="Excel_20_Built-in_20_Normal" style:data-style-name="N8004">
      <style:table-cell-properties fo:background-color="#ffffff"/>
    </style:style>
    <style:style style:name="ce56" style:family="table-cell" style:parent-style-name="Excel_20_Built-in_20_Normal" style:data-style-name="N119">
      <style:table-cell-properties fo:background-color="#ffffff"/>
    </style:style>
    <style:style style:name="ce57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8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9"/>
        <table:table-column table:style-name="co3" table:default-cell-style-name="Excel_20_Built-in_20_Normal"/>
        <table:table-column table:style-name="co4" table:default-cell-style-name="ce50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8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0"/>
          <table:table-cell table:style-name="ce53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4" office:value-type="string">
            <text:p>Датум:</text:p>
          </table:table-cell>
          <table:table-cell table:style-name="ce57" office:value-type="date" office:date-value="2025-06-06">
            <text:p>06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1" office:value-type="string">
            <text:p>СТАЊЕ ПРЕДХОДНОГ ДАНА</text:p>
          </table:table-cell>
          <table:table-cell table:style-name="ce37" office:value-type="currency" office:currency="Дин." office:value="6087986.13">
            <text:p>6,087,986.13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ПРИЛИВ СРЕДСТАВА ОД РФЗО ПО УГОВОРУ</text:p>
          </table:table-cell>
          <table:table-cell table:style-name="ce38" office:value-type="float" office:value="3657524">
            <text:p>3,657,524.00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1" office:value-type="string">
            <text:p><text:s/>ПРИЛИВ ОД ПАРТИЦИПАЦИЈЕ</text:p>
          </table:table-cell>
          <table:table-cell table:style-name="ce39" office:value-type="float" office:value="31960">
            <text:p>31,960.00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1" office:value-type="string">
            <text:p>ОСТАЛИ ПРИЛИВИ</text:p>
          </table:table-cell>
          <table:table-cell table:style-name="ce39" office:value-type="float" office:value="0">
            <text:p>0.00 </text:p>
          </table:table-cell>
          <table:table-cell table:style-name="ce56"/>
          <table:table-cell table:style-name="ce55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0" table:formula="of:=+[.C3]+[.C4]+[.C5]+[.C6]" office:value-type="currency" office:currency="Дин." office:value="9777470.13">
            <text:p>9,777,470.13 Дин</text:p>
          </table:table-cell>
          <table:table-cell table:style-name="ce53"/>
          <table:table-cell table:style-name="ce56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1"/>
          <table:table-cell table:style-name="ce56"/>
          <table:table-cell table:style-name="ce53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2" office:value-type="string">
            <text:p>ПЛАЋЕНИ ТРОШКОВИ ПО УГОВОРУ ЗА 2024.годину</text:p>
          </table:table-cell>
          <table:table-cell table:style-name="ce39" office:value-type="float" office:value="4164076.33">
            <text:p>4,164,076.33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ОСТАЛЕ ИСПЛАТЕ</text:p>
          </table:table-cell>
          <table:table-cell table:style-name="ce39" office:value-type="float" office:value="0">
            <text:p>0.00 </text:p>
          </table:table-cell>
          <table:table-cell table:style-name="ce56"/>
          <table:table-cell table:style-name="ce55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2" table:formula="of:=+[.C9]+[.C10]" office:value-type="currency" office:currency="Дин." office:value="4164076.33">
            <text:p>4,164,076.33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7" table:formula="of:=+[.C7]-[.C11]" office:value-type="currency" office:currency="Дин." office:value="5613393.8">
            <text:p>5,613,393.80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1"/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3" office:value-type="string">
            <text:p>ПЛАТЕ <text:s text:c="2"/></text:p>
          </table:table-cell>
          <table:table-cell table:style-name="ce43" office:value-type="currency" office:currency="Дин." office:value="4486.49">
            <text:p>4,486.49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426</text:p>
          </table:table-cell>
          <table:table-cell table:style-name="ce24" office:value-type="string">
            <text:p>POPOVIĆ ZORICA</text:p>
          </table:table-cell>
          <table:table-cell table:style-name="ce44" office:value-type="currency" office:currency="Дин." office:value="3056.56">
            <text:p>3,056.5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1145</text:p>
          </table:table-cell>
          <table:table-cell table:style-name="ce24" office:value-type="string">
            <text:p>LEKIĆ DRAGANA</text:p>
          </table:table-cell>
          <table:table-cell table:style-name="ce44" office:value-type="currency" office:currency="Дин." office:value="1429.93">
            <text:p>1,429.93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3" office:value-type="string">
            <text:p>ЈУБИЛАРНЕ НАГРАДЕ</text:p>
          </table:table-cell>
          <table:table-cell table:style-name="ce45" office:value-type="currency" office:currency="Дин." office:value="3657524">
            <text:p>3,657,52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MIJATOVIĆ GORDANA</text:p>
          </table:table-cell>
          <table:table-cell table:style-name="ce46" office:value-type="currency" office:currency="Дин." office:value="445284">
            <text:p>445,28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BOŠKOVIĆ SANJA</text:p>
          </table:table-cell>
          <table:table-cell table:style-name="ce46" office:value-type="currency" office:currency="Дин." office:value="296856">
            <text:p>296,856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MARKOVIĆ MARINA</text:p>
          </table:table-cell>
          <table:table-cell table:style-name="ce46" office:value-type="currency" office:currency="Дин." office:value="296856">
            <text:p>296,856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FILIPOVIĆ TATJANA</text:p>
          </table:table-cell>
          <table:table-cell table:style-name="ce46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RAKETIĆ MIRJANA</text:p>
          </table:table-cell>
          <table:table-cell table:style-name="ce46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STANIĆ SNEŽANA</text:p>
          </table:table-cell>
          <table:table-cell table:style-name="ce46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KITANOVIĆ SLAVICA</text:p>
          </table:table-cell>
          <table:table-cell table:style-name="ce46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LJUBENOVIĆ PREDRAG</text:p>
          </table:table-cell>
          <table:table-cell table:style-name="ce46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RADOIČIĆ BILJANA</text:p>
          </table:table-cell>
          <table:table-cell table:style-name="ce46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PERUNIČIĆ BILJANA</text:p>
          </table:table-cell>
          <table:table-cell table:style-name="ce46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MILOŠEVIĆ MARIJANA</text:p>
          </table:table-cell>
          <table:table-cell table:style-name="ce46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PEROŠEVIĆ ANGELINA</text:p>
          </table:table-cell>
          <table:table-cell table:style-name="ce46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DJURIĆ MARINA</text:p>
          </table:table-cell>
          <table:table-cell table:style-name="ce46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66</text:p>
          </table:table-cell>
          <table:table-cell table:style-name="ce24" office:value-type="string">
            <text:p>JEVTOVIĆ NATAŠA</text:p>
          </table:table-cell>
          <table:table-cell table:style-name="ce46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329</text:p>
          </table:table-cell>
          <table:table-cell table:style-name="ce24" office:value-type="string">
            <text:p>DABIĆ DEJAN</text:p>
          </table:table-cell>
          <table:table-cell table:style-name="ce46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352</text:p>
          </table:table-cell>
          <table:table-cell table:style-name="ce24" office:value-type="string">
            <text:p>PETROVIĆ DRAGANA</text:p>
          </table:table-cell>
          <table:table-cell table:style-name="ce46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92</text:p>
          </table:table-cell>
          <table:table-cell table:style-name="ce24" office:value-type="string">
            <text:p>RAJIĆ DANKA</text:p>
          </table:table-cell>
          <table:table-cell table:style-name="ce46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6" office:value-type="currency" office:currency="Дин." office:value="317894">
            <text:p>317,894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5" office:value-type="currency" office:currency="Дин." office:value="502053.84">
            <text:p>502,053.84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529</text:p>
          </table:table-cell>
          <table:table-cell table:style-name="ce27" office:value-type="string">
            <text:p>CEROVIĆ ZORA</text:p>
          </table:table-cell>
          <table:table-cell table:style-name="ce46" office:value-type="currency" office:currency="Дин." office:value="461103.87">
            <text:p>461,103.87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PU</text:p>
          </table:table-cell>
          <table:table-cell table:style-name="ce27" office:value-type="string">
            <text:p>Poreska uprava</text:p>
          </table:table-cell>
          <table:table-cell table:style-name="ce46" office:value-type="currency" office:currency="Дин." office:value="40949.97">
            <text:p>40,949.97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3" office:value-type="string">
            <text:p>СОЛИДАРНА ПОМОЋ 07Q, 07K, 07x, 07y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5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7" office:value-type="float" office:value="6">
            <text:p>6.00 </text:p>
          </table:table-cell>
          <table:table-cell table:number-columns-repeated="1021"/>
        </table:table-row>
        <table:table-row table:style-name="ro9">
          <table:table-cell table:style-name="ce12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48"/>
          <table:table-cell table:number-columns-repeated="1021"/>
        </table:table-row>
        <table:table-row table:style-name="ro3">
          <table:table-cell table:style-name="ce13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2" office:value-type="string">
            <text:p>ЦИТОСТАТИЦ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2" office:value-type="string">
            <text:p>ЛЕКОВИ ПО ПОСЕБНОМ РЕЖИМУ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3" office:value-type="string">
            <text:p>КРВ И ПРОДУКТИ ОД КР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4" office:value-type="string">
            <text:p>САНИТЕТСКИ И МЕДИЦИНСКИ ПОТРОШНИ МАТЕРИЈАЛ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4" office:value-type="string">
            <text:p>РЕАГЕНС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5" office:value-type="string">
            <text:p>ИМПЛАНТАТИ У ОРТОПЕДИЈИ (ЕНДОПРОТЕЗЕ)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5" office:value-type="string">
            <text:p>УГРАДНИ МАТЕРИЈАЛИ У ОРТОПЕДИЈ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2" office:value-type="string">
            <text:p>СТЕНТ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2" office:value-type="string">
            <text:p>ГРАФТ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2" office:value-type="string">
            <text:p>ОСТАЛИ УГРАДНИ МАТЕРИЈАЛ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2" office:value-type="string">
            <text:p>ЛЕКОВИ ВАН ЛИСТЕ ЛЕКОВА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2" office:value-type="string">
            <text:p>МЕДИЦИНСКИ ГАС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2" office:value-type="string">
            <text:p>ЛЕКОВИ ЗА ХЕМОФИЛИЈУ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2" office:value-type="string">
            <text:p>МАТЕРИЈАЛ ЗА ДИЈАЛИЗУ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7" office:value-type="string" table:number-columns-spanned="2" table:number-rows-spanned="1">
            <text:p>УКУПНО ИЗВРШЕНЕ ИСПЛАТЕ:</text:p>
          </table:table-cell>
          <table:covered-table-cell table:style-name="ce36"/>
          <table:table-cell table:style-name="ce49" table:formula="of:=+[.C9]+[.C10]" office:value-type="float" office:value="4164076.33">
            <text:p>4164076,33</text:p>
          </table:table-cell>
          <table:table-cell table:number-columns-repeated="1021"/>
        </table:table-row>
        <table:table-row table:style-name="ro3">
          <table:table-cell table:style-name="ce18" table:number-columns-spanned="3" table:number-rows-spanned="1"/>
          <table:covered-table-cell table:number-columns-repeated="2" table:style-name="ce18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1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2"/>
          <table:table-cell table:number-columns-repeated="1021"/>
        </table:table-row>
        <table:table-row table:style-name="ro3" table:number-rows-repeated="104850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6">06/16/2025</text:date>, <text:time>10:19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16T10:19:44.49</dc:date>
    <meta:generator>OpenOffice/4.1.15$Win32 OpenOffice.org_project/4115m2$Build-9813</meta:generator>
    <meta:editing-duration>PT5H40M48S</meta:editing-duration>
    <meta:editing-cycles>327</meta:editing-cycles>
    <meta:document-statistic meta:table-count="2" meta:cell-count="170" meta:object-count="0"/>
  </office:meta>
</office:document-meta>
</file>