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able-cell-properties fo:background-color="#ffffff"/>
    </style:style>
    <style:style style:name="ce5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9" style:family="table-cell" style:parent-style-name="Excel_20_Built-in_20_Normal" style:data-style-name="N8004">
      <style:table-cell-properties fo:background-color="#ffffff"/>
    </style:style>
    <style:style style:name="ce60" style:family="table-cell" style:parent-style-name="Excel_20_Built-in_20_Normal" style:data-style-name="N119">
      <style:table-cell-properties fo:background-color="#ffffff"/>
    </style:style>
    <style:style style:name="ce6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8" office:value-type="string">
            <text:p>Датум:</text:p>
          </table:table-cell>
          <table:table-cell table:style-name="ce61" office:value-type="date" office:date-value="2025-08-06">
            <text:p>06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2" office:value-type="currency" office:currency="Дин." office:value="3072474.64">
            <text:p>3,072,474.64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3" table:formula="of:=+35225670.19-[.C5]" office:value-type="float" office:value="35209984.19">
            <text:p>35,209,984.19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4" office:value-type="float" office:value="15686">
            <text:p>15,686.0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38298144.83">
            <text:p>38,298,144.83 Дин</text:p>
          </table:table-cell>
          <table:table-cell table:style-name="ce57"/>
          <table:table-cell table:style-name="ce6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60"/>
          <table:table-cell table:style-name="ce5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4.годину</text:p>
          </table:table-cell>
          <table:table-cell table:style-name="ce44" office:value-type="float" office:value="35393971.88">
            <text:p>35,393,971.88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35393971.88">
            <text:p>35,393,971.88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2904172.95">
            <text:p>2,904,172.95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8" office:value-type="currency" office:currency="Дин." office:value="-3113.7">
            <text:p>-3,113.7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6" office:value-type="string">
            <text:p>PAVLOVIĆ SLADJANA</text:p>
          </table:table-cell>
          <table:table-cell table:style-name="ce49" office:value-type="currency" office:currency="Дин." office:value="-3113.7">
            <text:p>-3,113.70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50" office:value-type="currency" office:currency="Дин." office:value="6234789.79">
            <text:p>6,234,789.79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50" office:value-type="currency" office:currency="Дин." office:value="3719881.82">
            <text:p>3,719,881.8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497</text:p>
          </table:table-cell>
          <table:table-cell table:style-name="ce29" office:value-type="string">
            <text:p>EPS SNABDEVANJE BEOGRAD</text:p>
          </table:table-cell>
          <table:table-cell table:style-name="ce51" office:value-type="currency" office:currency="Дин." office:value="3719881.82">
            <text:p>3,719,881.8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0" office:value-type="string">
            <text:p>МАТЕРИЈАЛИ И ОСТАЛИ ТРОШКОВИ</text:p>
          </table:table-cell>
          <table:table-cell table:style-name="ce50" table:formula="of:=+250892.51+922.88" office:value-type="currency" office:currency="Дин." office:value="251815.39">
            <text:p>251,815.39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1" office:value-type="string">
            <text:p>Troškovi dnevnica-službeni put</text:p>
          </table:table-cell>
          <table:table-cell table:style-name="ce51" table:formula="of:=+236027.33+922.88" office:value-type="currency" office:currency="Дин." office:value="236950.21">
            <text:p>236,950.2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1" office:value-type="string">
            <text:p>MINISTARSTVO FINANSIJA-UPRAVA ZA TREZOR</text:p>
          </table:table-cell>
          <table:table-cell table:style-name="ce51" table:formula="of:=+14859.28+6" office:value-type="currency" office:currency="Дин." office:value="14865.28">
            <text:p>14,865.28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2"/>
          <table:table-cell table:style-name="ce52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3" office:value-type="string">
            <text:p>ЛЕКОВИ У ЗДРАВСТВЕНОЈ УСТАНОВИ</text:p>
          </table:table-cell>
          <table:table-cell table:style-name="ce50" office:value-type="currency" office:currency="Дин." office:value="6091021.07">
            <text:p>6,091,021.0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1" office:value-type="currency" office:currency="Дин." office:value="1256090.22">
            <text:p>1,256,090.2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4" office:value-type="string">
            <text:p>MEDIK-UNION BEOGRAD</text:p>
          </table:table-cell>
          <table:table-cell table:style-name="ce51" office:value-type="currency" office:currency="Дин." office:value="491964">
            <text:p>491,964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1" office:value-type="currency" office:currency="Дин." office:value="841820.76">
            <text:p>841,820.76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51" office:value-type="currency" office:currency="Дин." office:value="1092706.41">
            <text:p>1,092,706.41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51" office:value-type="currency" office:currency="Дин." office:value="7964.88">
            <text:p>7,964.8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51" office:value-type="currency" office:currency="Дин." office:value="34270.5">
            <text:p>34,270.5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332</text:p>
          </table:table-cell>
          <table:table-cell table:style-name="ce34" office:value-type="string">
            <text:p>MARK MEDICAL PREDUZECE ZA PROMET MEDICINSKE OPREME I MATERIJALA DOO</text:p>
          </table:table-cell>
          <table:table-cell table:style-name="ce51" office:value-type="currency" office:currency="Дин." office:value="414975">
            <text:p>414,975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4" office:value-type="string">
            <text:p>BEOHEM-3</text:p>
          </table:table-cell>
          <table:table-cell table:style-name="ce51" office:value-type="currency" office:currency="Дин." office:value="641179">
            <text:p>641,179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12</text:p>
          </table:table-cell>
          <table:table-cell table:style-name="ce34" office:value-type="string">
            <text:p>SLAVIAMED DOO <text:s/>BEOGRAD</text:p>
          </table:table-cell>
          <table:table-cell table:style-name="ce51" office:value-type="currency" office:currency="Дин." office:value="14883">
            <text:p>14,883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51" office:value-type="currency" office:currency="Дин." office:value="145868.8">
            <text:p>145,868.8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4" office:value-type="string">
            <text:p>BRAUN ADRIA</text:p>
          </table:table-cell>
          <table:table-cell table:style-name="ce51" office:value-type="currency" office:currency="Дин." office:value="368517.6">
            <text:p>368,517.6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1" office:value-type="currency" office:currency="Дин." office:value="538015.1">
            <text:p>538,015.1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655</text:p>
          </table:table-cell>
          <table:table-cell table:style-name="ce34" office:value-type="string">
            <text:p>PROTON SYSTEM d.o.o</text:p>
          </table:table-cell>
          <table:table-cell table:style-name="ce51" office:value-type="currency" office:currency="Дин." office:value="125840">
            <text:p>125,84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1" office:value-type="currency" office:currency="Дин." office:value="116925.8">
            <text:p>116,925.8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5" office:value-type="string">
            <text:p>ЦИТОСТАТИЦИ</text:p>
          </table:table-cell>
          <table:table-cell table:style-name="ce50" office:value-type="currency" office:currency="Дин." office:value="1079974.61">
            <text:p>1,079,974.61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1" office:value-type="currency" office:currency="Дин." office:value="438198.2">
            <text:p>438,198.2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6" office:value-type="string">
            <text:p>VEGA VALJEVO</text:p>
          </table:table-cell>
          <table:table-cell table:style-name="ce51" office:value-type="currency" office:currency="Дин." office:value="18733">
            <text:p>18,733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1" office:value-type="currency" office:currency="Дин." office:value="189723.49">
            <text:p>189,723.49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94</text:p>
          </table:table-cell>
          <table:table-cell table:style-name="ce36" office:value-type="string">
            <text:p>PHARMA SWISS BEOGRAD</text:p>
          </table:table-cell>
          <table:table-cell table:style-name="ce51" office:value-type="currency" office:currency="Дин." office:value="222008.05">
            <text:p>222,008.05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6" office:value-type="string">
            <text:p>INO-PHARM <text:s/>D.O.O.</text:p>
          </table:table-cell>
          <table:table-cell table:style-name="ce51" office:value-type="currency" office:currency="Дин." office:value="56838.54">
            <text:p>56,838.54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1" office:value-type="currency" office:currency="Дин." office:value="30475.83">
            <text:p>30,475.8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655</text:p>
          </table:table-cell>
          <table:table-cell table:style-name="ce36" office:value-type="string">
            <text:p>PROTON SYSTEM d.o.o</text:p>
          </table:table-cell>
          <table:table-cell table:style-name="ce51" office:value-type="currency" office:currency="Дин." office:value="123997.5">
            <text:p>123,997.5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5" office:value-type="string">
            <text:p>ЛЕКОВИ ПО ПОСЕБНОМ РЕЖИМУ</text:p>
          </table:table-cell>
          <table:table-cell table:style-name="ce50" office:value-type="currency" office:currency="Дин." office:value="5750059.96">
            <text:p>5,750,059.9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1" office:value-type="currency" office:currency="Дин." office:value="997040.7">
            <text:p>997,040.7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6" office:value-type="string">
            <text:p>ADOC BEOGRAD</text:p>
          </table:table-cell>
          <table:table-cell table:style-name="ce51" office:value-type="currency" office:currency="Дин." office:value="1094249.42">
            <text:p>1,094,249.4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635</text:p>
          </table:table-cell>
          <table:table-cell table:style-name="ce36" office:value-type="string">
            <text:p>INPHARM <text:s/>CO DOO</text:p>
          </table:table-cell>
          <table:table-cell table:style-name="ce51" office:value-type="currency" office:currency="Дин." office:value="963044.94">
            <text:p>963,044.9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599</text:p>
          </table:table-cell>
          <table:table-cell table:style-name="ce36" office:value-type="string">
            <text:p>Roche d.o.o</text:p>
          </table:table-cell>
          <table:table-cell table:style-name="ce51" office:value-type="currency" office:currency="Дин." office:value="2528764.7">
            <text:p>2,528,764.7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1" office:value-type="currency" office:currency="Дин." office:value="166960.2">
            <text:p>166,960.20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7" office:value-type="string">
            <text:p>КРВ И ПРОДУКТИ ОД КР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8" office:value-type="string">
            <text:p>САНИТЕТСКИ И МЕДИЦИНСКИ ПОТРОШНИ МАТЕРИЈАЛ</text:p>
          </table:table-cell>
          <table:table-cell table:style-name="ce50" office:value-type="currency" office:currency="Дин." office:value="1216913.9">
            <text:p>1,216,913.9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215</text:p>
          </table:table-cell>
          <table:table-cell table:style-name="ce39" office:value-type="string">
            <text:p>MEDTRONIC</text:p>
          </table:table-cell>
          <table:table-cell table:style-name="ce51" office:value-type="currency" office:currency="Дин." office:value="271800">
            <text:p>271,8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9" office:value-type="string">
            <text:p>PHOENIX PHARMA</text:p>
          </table:table-cell>
          <table:table-cell table:style-name="ce51" office:value-type="currency" office:currency="Дин." office:value="53937">
            <text:p>53,93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131</text:p>
          </table:table-cell>
          <table:table-cell table:style-name="ce39" office:value-type="string">
            <text:p>FARMALOGIST DOO</text:p>
          </table:table-cell>
          <table:table-cell table:style-name="ce51" office:value-type="currency" office:currency="Дин." office:value="218538">
            <text:p>218,53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9" office:value-type="string">
            <text:p>LAYON DOO</text:p>
          </table:table-cell>
          <table:table-cell table:style-name="ce51" office:value-type="currency" office:currency="Дин." office:value="435613.7">
            <text:p>435,613.7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35</text:p>
          </table:table-cell>
          <table:table-cell table:style-name="ce39" office:value-type="string">
            <text:p>NEOMEDICA NOVI SAD</text:p>
          </table:table-cell>
          <table:table-cell table:style-name="ce51" office:value-type="currency" office:currency="Дин." office:value="5323.2">
            <text:p>5,323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9" office:value-type="string">
            <text:p>BRAUN ADRIA</text:p>
          </table:table-cell>
          <table:table-cell table:style-name="ce51" office:value-type="currency" office:currency="Дин." office:value="10725">
            <text:p>10,72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9" office:value-type="string">
            <text:p>FUTURE PHARM DOO STARA PAZOVA</text:p>
          </table:table-cell>
          <table:table-cell table:style-name="ce51" office:value-type="currency" office:currency="Дин." office:value="39677">
            <text:p>39,67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6633</text:p>
          </table:table-cell>
          <table:table-cell table:style-name="ce39" office:value-type="string">
            <text:p>HUMANIS DOO BEOGRAD</text:p>
          </table:table-cell>
          <table:table-cell table:style-name="ce51" office:value-type="currency" office:currency="Дин." office:value="105820">
            <text:p>105,8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899</text:p>
          </table:table-cell>
          <table:table-cell table:style-name="ce39" office:value-type="string">
            <text:p>MEDIV DOO BEOGRAD - NOVI BEOGRAD</text:p>
          </table:table-cell>
          <table:table-cell table:style-name="ce51" office:value-type="currency" office:currency="Дин." office:value="40920">
            <text:p>40,9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57</text:p>
          </table:table-cell>
          <table:table-cell table:style-name="ce39" office:value-type="string">
            <text:p>ETER&amp;MEDICAL 11 DOO</text:p>
          </table:table-cell>
          <table:table-cell table:style-name="ce51" office:value-type="currency" office:currency="Дин." office:value="34560">
            <text:p>34,56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8" office:value-type="string">
            <text:p>РЕАГЕНСИ</text:p>
          </table:table-cell>
          <table:table-cell table:style-name="ce50" office:value-type="currency" office:currency="Дин." office:value="9667069.04">
            <text:p>9,667,069.04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83</text:p>
          </table:table-cell>
          <table:table-cell table:style-name="ce39" office:value-type="string">
            <text:p>GALEN-FOKUS</text:p>
          </table:table-cell>
          <table:table-cell table:style-name="ce51" office:value-type="currency" office:currency="Дин." office:value="234000">
            <text:p>234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67</text:p>
          </table:table-cell>
          <table:table-cell table:style-name="ce39" office:value-type="string">
            <text:p>EUROMEDICINA</text:p>
          </table:table-cell>
          <table:table-cell table:style-name="ce51" office:value-type="currency" office:currency="Дин." office:value="16310.4">
            <text:p>16,310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854</text:p>
          </table:table-cell>
          <table:table-cell table:style-name="ce39" office:value-type="string">
            <text:p>PROMEDIA DOO</text:p>
          </table:table-cell>
          <table:table-cell table:style-name="ce51" office:value-type="currency" office:currency="Дин." office:value="392040">
            <text:p>392,0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9" office:value-type="string">
            <text:p>LABTEH BEOGRAD</text:p>
          </table:table-cell>
          <table:table-cell table:style-name="ce51" office:value-type="currency" office:currency="Дин." office:value="356602.32">
            <text:p>356,602.32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1" office:value-type="currency" office:currency="Дин." office:value="6843951.6">
            <text:p>6,843,951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9" office:value-type="string">
            <text:p>MAYMEDICA D.O.O.</text:p>
          </table:table-cell>
          <table:table-cell table:style-name="ce51" office:value-type="currency" office:currency="Дин." office:value="1824164.72">
            <text:p>1,824,164.72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40" office:value-type="string">
            <text:p>ИМПЛАНТАТИ У ОРТОПЕДИЈИ (ЕНДОПРОТЕЗЕ)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40" office:value-type="string">
            <text:p>УГРАДНИ МАТЕРИЈАЛИ У ОРТОПЕДИЈ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5" office:value-type="string">
            <text:p>СТЕНТОВИ</text:p>
          </table:table-cell>
          <table:table-cell table:style-name="ce50" office:value-type="currency" office:currency="Дин." office:value="836000">
            <text:p>836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3</text:p>
          </table:table-cell>
          <table:table-cell table:style-name="ce36" office:value-type="string">
            <text:p>SOULMEDICAL DOO</text:p>
          </table:table-cell>
          <table:table-cell table:style-name="ce51" office:value-type="currency" office:currency="Дин." office:value="459800">
            <text:p>459,8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4</text:p>
          </table:table-cell>
          <table:table-cell table:style-name="ce36" office:value-type="string">
            <text:p>HERMES-PHARMA DOO</text:p>
          </table:table-cell>
          <table:table-cell table:style-name="ce51" office:value-type="currency" office:currency="Дин." office:value="376200">
            <text:p>376,2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5" office:value-type="string">
            <text:p>ГРАФТ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5" office:value-type="string">
            <text:p>ОСТАЛИ УГРАДНИ МАТЕРИЈАЛ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5" office:value-type="string">
            <text:p>ЛЕКОВИ ВАН ЛИСТЕ ЛЕКОВА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5" office:value-type="string">
            <text:p>МЕДИЦИНСКИ ГАС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5" office:value-type="string">
            <text:p>ЛЕКОВИ ЗА ХЕМОФИЛИЈУ</text:p>
          </table:table-cell>
          <table:table-cell table:style-name="ce50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1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5" office:value-type="string">
            <text:p>МАТЕРИЈАЛ ЗА ДИЈАЛИЗУ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3" table:formula="of:=+[.C9]+[.C10]" office:value-type="float" office:value="35393971.88">
            <text:p>35393971,88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104847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08">08/08/2025</text:date>, <text:time>11:54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08T11:54:34.09</dc:date>
    <meta:generator>OpenOffice/4.1.15$Win32 OpenOffice.org_project/4115m2$Build-9813</meta:generator>
    <meta:editing-duration>PT10H17M3S</meta:editing-duration>
    <meta:editing-cycles>578</meta:editing-cycles>
    <meta:document-statistic meta:table-count="2" meta:cell-count="261" meta:object-count="0"/>
  </office:meta>
</office:document-meta>
</file>