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SEPTEMBAR" table:style-name="ta3" table:print-ranges="SEPTEMBAR.A1:SEPTEMBAR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9-06">
            <text:p>06.09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3281909.52">
            <text:p>3,281,909.52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3281909.52">
            <text:p>3,281,909.52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5.годину</text:p>
          </table:table-cell>
          <table:table-cell table:style-name="ce35" office:value-type="float" office:value="372.63">
            <text:p>372.63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372.63">
            <text:p>372.63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3281536.89">
            <text:p>3,281,536.89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372.63">
            <text:p>372.63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/</text:p>
          </table:table-cell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372.63">
            <text:p>372.63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372.63">
            <text:p>372,63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SEPTEMBAR.$A$1" table:cell-range-address="$SEPT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9-09">09/09/2025</text:date>, <text:time>07:26:48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9-09T07:26:47.73</dc:date>
    <meta:generator>OpenOffice/4.1.15$Win32 OpenOffice.org_project/4115m2$Build-9813</meta:generator>
    <meta:editing-duration>PT12H20M56S</meta:editing-duration>
    <meta:editing-cycles>716</meta:editing-cycles>
    <meta:document-statistic meta:table-count="2" meta:cell-count="117" meta:object-count="0"/>
  </office:meta>
</office:document-meta>
</file>