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06">
            <text:p>06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845251.18">
            <text:p>2,845,251.1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5787228.81">
            <text:p>5,787,228.8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7202">
            <text:p>27,20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8659681.99">
            <text:p>8,659,681.9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5740432.14">
            <text:p>5,740,432.1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740432.14">
            <text:p>5,740,432.1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919249.85">
            <text:p>2,919,249.8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5703958.8">
            <text:p>5,703,958.8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6473.34">
            <text:p>36,473.3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2680">
            <text:p>22,6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6</text:p>
          </table:table-cell>
          <table:table-cell table:style-name="ce25" office:value-type="string">
            <text:p>KRUPEŽ MARKO</text:p>
          </table:table-cell>
          <table:table-cell table:style-name="ce41" office:value-type="currency" office:currency="Дин." office:value="3080">
            <text:p>3,0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1</text:p>
          </table:table-cell>
          <table:table-cell table:style-name="ce25" office:value-type="string">
            <text:p>LEKIĆ KATARINA</text:p>
          </table:table-cell>
          <table:table-cell table:style-name="ce41" office:value-type="currency" office:currency="Дин." office:value="4180">
            <text:p>4,1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4</text:p>
          </table:table-cell>
          <table:table-cell table:style-name="ce25" office:value-type="string">
            <text:p>BOJOVIĆ VESNA</text:p>
          </table:table-cell>
          <table:table-cell table:style-name="ce41" office:value-type="currency" office:currency="Дин." office:value="3610">
            <text:p>3,61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8</text:p>
          </table:table-cell>
          <table:table-cell table:style-name="ce25" office:value-type="string">
            <text:p>ĐOKOVIĆ JOVANA</text:p>
          </table:table-cell>
          <table:table-cell table:style-name="ce41" office:value-type="currency" office:currency="Дин." office:value="2280">
            <text:p>2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643.34">
            <text:p>643.3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740432.14">
            <text:p>5740432,1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7">10/07/2025</text:date>, <text:time>10:54:4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7T10:54:40.63</dc:date>
    <meta:generator>OpenOffice/4.1.15$Win32 OpenOffice.org_project/4115m2$Build-9813</meta:generator>
    <meta:editing-duration>PT15H11M30S</meta:editing-duration>
    <meta:editing-cycles>835</meta:editing-cycles>
    <meta:document-statistic meta:table-count="2" meta:cell-count="132" meta:object-count="0"/>
  </office:meta>
</office:document-meta>
</file>