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7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/>
    </style:style>
    <style:style style:name="ce52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4">
      <style:table-cell-properties fo:background-color="#ffffff"/>
    </style:style>
    <style:style style:name="ce54" style:family="table-cell" style:parent-style-name="Excel_20_Built-in_20_Normal" style:data-style-name="N119">
      <style:table-cell-properties fo:background-color="#ffffff"/>
    </style:style>
    <style:style style:name="ce55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8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6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1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2" office:value-type="string">
            <text:p>Датум:</text:p>
          </table:table-cell>
          <table:table-cell table:style-name="ce55" office:value-type="date" office:date-value="2025-11-06">
            <text:p>06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4599082.01">
            <text:p>4,599,082.01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office:value-type="float" office:value="6523328.26">
            <text:p>6,523,328.26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table:formula="of:=+13170+3289+4180" office:value-type="float" office:value="20639">
            <text:p>20,639.00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1211085">
            <text:p>1,211,085.00 </text:p>
          </table:table-cell>
          <table:table-cell table:style-name="ce54"/>
          <table:table-cell table:style-name="ce53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12354134.27">
            <text:p>12,354,134.27 Дин</text:p>
          </table:table-cell>
          <table:table-cell table:style-name="ce51"/>
          <table:table-cell table:style-name="ce54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4"/>
          <table:table-cell table:style-name="ce51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8" office:value-type="float" office:value="7943393.6">
            <text:p>7,943,393.60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4"/>
          <table:table-cell table:style-name="ce53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7943393.6">
            <text:p>7,943,393.60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4410740.67">
            <text:p>4,410,740.67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-5964.1">
            <text:p>-5,964.10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MARINKOVIĆ MARIJA</text:p>
          </table:table-cell>
          <table:table-cell table:style-name="ce43" office:value-type="currency" office:currency="Дин." office:value="-4462.91">
            <text:p>-4,462.9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47</text:p>
          </table:table-cell>
          <table:table-cell table:style-name="ce23" office:value-type="string">
            <text:p>LAZOVIĆ NADA</text:p>
          </table:table-cell>
          <table:table-cell table:style-name="ce43" office:value-type="currency" office:currency="Дин." office:value="-1501.19">
            <text:p>-1,501.19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4" office:value-type="currency" office:currency="Дин." office:value="1462384">
            <text:p>1,462,3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19</text:p>
          </table:table-cell>
          <table:table-cell table:style-name="ce23" office:value-type="string">
            <text:p>RAKIĆEVIĆ JELENA</text:p>
          </table:table-cell>
          <table:table-cell table:style-name="ce45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114</text:p>
          </table:table-cell>
          <table:table-cell table:style-name="ce23" office:value-type="string">
            <text:p>SAVIĆ SNEŽANA</text:p>
          </table:table-cell>
          <table:table-cell table:style-name="ce45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44</text:p>
          </table:table-cell>
          <table:table-cell table:style-name="ce23" office:value-type="string">
            <text:p>MARIĆ BILJANA</text:p>
          </table:table-cell>
          <table:table-cell table:style-name="ce45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16</text:p>
          </table:table-cell>
          <table:table-cell table:style-name="ce23" office:value-type="string">
            <text:p>DANILOVIĆ MARIJA</text:p>
          </table:table-cell>
          <table:table-cell table:style-name="ce45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55</text:p>
          </table:table-cell>
          <table:table-cell table:style-name="ce23" office:value-type="string">
            <text:p>DIMITRIJEVIĆ MIŠO</text:p>
          </table:table-cell>
          <table:table-cell table:style-name="ce45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44</text:p>
          </table:table-cell>
          <table:table-cell table:style-name="ce23" office:value-type="string">
            <text:p>NENADIĆ DRAGANA</text:p>
          </table:table-cell>
          <table:table-cell table:style-name="ce45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105</text:p>
          </table:table-cell>
          <table:table-cell table:style-name="ce23" office:value-type="string">
            <text:p>PLAZINIĆ MARKO</text:p>
          </table:table-cell>
          <table:table-cell table:style-name="ce45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5" office:value-type="currency" office:currency="Дин." office:value="126532">
            <text:p>126,532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4" office:value-type="currency" office:currency="Дин." office:value="6445573.25">
            <text:p>6,445,573.25 Дин</text:p>
          </table:table-cell>
          <table:table-cell table:number-columns-repeated="1021"/>
        </table:table-row>
        <table:table-row table:style-name="ro3">
          <table:table-cell table:style-name="ce10"/>
          <table:table-cell table:style-name="ce26" office:value-type="string">
            <text:p>PREVOZ-10/2025</text:p>
          </table:table-cell>
          <table:table-cell table:style-name="ce45" table:formula="of:=+[.C30]-[.C32]-[.C33]" office:value-type="currency" office:currency="Дин." office:value="6215120">
            <text:p>6,215,12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995</text:p>
          </table:table-cell>
          <table:table-cell table:style-name="ce26" office:value-type="string">
            <text:p>STEVANIĆ IRENA</text:p>
          </table:table-cell>
          <table:table-cell table:style-name="ce45" office:value-type="currency" office:currency="Дин." office:value="-2850">
            <text:p>-2,85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5" office:value-type="currency" office:currency="Дин." office:value="233303.25">
            <text:p>233,303.25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4" table:formula="of:=+3616+37784.45" office:value-type="currency" office:currency="Дин." office:value="41400.45">
            <text:p>41,400.45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8" office:value-type="string">
            <text:p>MINISTARSTVO FINANSIJA-UPRAVA ZA TREZOR</text:p>
          </table:table-cell>
          <table:table-cell table:style-name="ce45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8" office:value-type="string">
            <text:p>Usluge obrazovanja-prevoz specijalizanata OB Čačak</text:p>
          </table:table-cell>
          <table:table-cell table:style-name="ce45" office:value-type="currency" office:currency="Дин." office:value="3610">
            <text:p>3,61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8" office:value-type="string">
            <text:p>Usluge obrazovanja-prevoz specijalizanata OB Čačak</text:p>
          </table:table-cell>
          <table:table-cell table:style-name="ce45" office:value-type="currency" office:currency="Дин." office:value="36390">
            <text:p>36,39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PU</text:p>
          </table:table-cell>
          <table:table-cell table:style-name="ce28" office:value-type="string">
            <text:p>Poreska uprava</text:p>
          </table:table-cell>
          <table:table-cell table:style-name="ce45" office:value-type="currency" office:currency="Дин." office:value="1394.45">
            <text:p>1,394.45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6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7" table:formula="of:=+[.C9]+[.C10]" office:value-type="float" office:value="7943393.6">
            <text:p>7943393,6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0"/>
          <table:table-cell table:number-columns-repeated="1021"/>
        </table:table-row>
        <table:table-row table:style-name="ro3" table:number-rows-repeated="104850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2">11/12/2025</text:date>, <text:time>11:53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2T11:53:45.18</dc:date>
    <meta:generator>OpenOffice/4.1.15$Win32 OpenOffice.org_project/4115m2$Build-9813</meta:generator>
    <meta:editing-duration>PT17H47M13S</meta:editing-duration>
    <meta:editing-cycles>1012</meta:editing-cycles>
    <meta:document-statistic meta:table-count="2" meta:cell-count="163" meta:object-count="0"/>
  </office:meta>
</office:document-meta>
</file>