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00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fo:color="#004586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DECEMBAR" table:style-name="ta3" table:print-ranges="DECEMBAR.A1:DECEM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2-06">
            <text:p>06.12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6384238.24">
            <text:p>6,384,238.2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0">
            <text:p>0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6384238.24">
            <text:p>6,384,238.24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876.57">
            <text:p>876.57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876.57">
            <text:p>876.57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6383361.67">
            <text:p>6,383,361.67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876.57">
            <text:p>876.57 Дин</text:p>
          </table:table-cell>
          <table:table-cell table:number-columns-repeated="1021"/>
        </table:table-row>
        <table:table-row table:style-name="ro3">
          <table:table-cell table:style-name="ce9" office:value-type="string">
            <text:p>/</text:p>
          </table:table-cell>
          <table:table-cell table:style-name="ce25" office:value-type="string">
            <text:p>MINISTARSTVO FINANSIJA-UPRAVA ZA TREZOR</text:p>
          </table:table-cell>
          <table:table-cell table:style-name="ce41" office:value-type="currency" office:currency="Дин." office:value="876.57">
            <text:p>876.57 Дин</text:p>
          </table:table-cell>
          <table:table-cell table:number-columns-repeated="1021"/>
        </table:table-row>
        <table:table-row table:style-name="ro9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876.57">
            <text:p>876,57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525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DECEMBAR.$A$1" table:cell-range-address="$DECEM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2">12/12/2025</text:date>, <text:time>07:59:02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12T07:59:01.27</dc:date>
    <meta:generator>OpenOffice/4.1.15$Win32 OpenOffice.org_project/4115m2$Build-9813</meta:generator>
    <meta:editing-duration>PT19H56M37S</meta:editing-duration>
    <meta:editing-cycles>1171</meta:editing-cycles>
    <meta:document-statistic meta:table-count="2" meta:cell-count="117" meta:object-count="0"/>
  </office:meta>
</office:document-meta>
</file>