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0-07">
            <text:p>07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2919249.85">
            <text:p>2,919,249.8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42482+3165982" office:value-type="float" office:value="3208464">
            <text:p>3,208,464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15240">
            <text:p>15,24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6142953.85">
            <text:p>6,142,953.85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8" table:formula="of:=+42482+3600+403.37" office:value-type="float" office:value="46485.37">
            <text:p>46,485.3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46485.37">
            <text:p>46,485.3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6096468.48">
            <text:p>6,096,468.4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3600">
            <text:p>3,600.00 Дин</text:p>
          </table:table-cell>
          <table:table-cell table:number-columns-repeated="1021"/>
        </table:table-row>
        <table:table-row table:style-name="ro3">
          <table:table-cell table:style-name="ce3"/>
          <table:table-cell table:style-name="ce25" office:value-type="string">
            <text:p>MARKOVIĆ MIRJANA</text:p>
          </table:table-cell>
          <table:table-cell table:style-name="ce44" office:value-type="currency" office:currency="Дин." office:value="3600">
            <text:p>3,60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403.37">
            <text:p>403.3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403.37">
            <text:p>403.3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42482">
            <text:p>42,482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014</text:p>
          </table:table-cell>
          <table:table-cell table:style-name="ce30" office:value-type="string">
            <text:p>ECO TRADE</text:p>
          </table:table-cell>
          <table:table-cell table:style-name="ce44" office:value-type="currency" office:currency="Дин." office:value="42482">
            <text:p>42,482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46485.37">
            <text:p>46485,3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8">10/08/2025</text:date>, <text:time>08:03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8T08:03:42.08</dc:date>
    <meta:generator>OpenOffice/4.1.15$Win32 OpenOffice.org_project/4115m2$Build-9813</meta:generator>
    <meta:editing-duration>PT15H15M41S</meta:editing-duration>
    <meta:editing-cycles>841</meta:editing-cycles>
    <meta:document-statistic meta:table-count="2" meta:cell-count="121" meta:object-count="0"/>
  </office:meta>
</office:document-meta>
</file>