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08">
            <text:p>08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55856.81">
            <text:p>3,555,856.8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1145633.98">
            <text:p>1,145,633.9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3200">
            <text:p>13,20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714690.79">
            <text:p>4,714,690.7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6505">
            <text:p>66,505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6505">
            <text:p>66,505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648185.79">
            <text:p>4,648,185.7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65880">
            <text:p>65,88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25">
            <text:p>625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26">
            <text:p>62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6505">
            <text:p>6650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1">04/11/2025</text:date>, <text:time>12:51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1T12:51:43.43</dc:date>
    <meta:generator>OpenOffice/4.1.15$Win32 OpenOffice.org_project/4115m2$Build-9813</meta:generator>
    <meta:editing-duration>PT1H14M22S</meta:editing-duration>
    <meta:editing-cycles>78</meta:editing-cycles>
    <meta:document-statistic meta:table-count="2" meta:cell-count="110" meta:object-count="0"/>
  </office:meta>
</office:document-meta>
</file>