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>
      <style:text-properties fo:color="#004586"/>
    </style:style>
    <style:style style:name="ce55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Excel_20_Built-in_20_Normal" style:data-style-name="N8004"/>
    <style:style style:name="ce57" style:family="table-cell" style:parent-style-name="Excel_20_Built-in_20_Normal" style:data-style-name="N8004">
      <style:text-properties fo:color="#004586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6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5" office:value-type="date" office:date-value="2025-07-08">
            <text:p>08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4357417.59">
            <text:p>4,357,417.59 Дин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24092805.14-[.C5]-[.C6]" office:value-type="float" office:value="3163009.14">
            <text:p>3,163,009.14 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3826">
            <text:p>3,826.00 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table:formula="of:=+9970+20916000" office:value-type="float" office:value="20925970">
            <text:p>20,925,97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28450222.73">
            <text:p>28,450,222.73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office:value-type="float" office:value="3182205.36">
            <text:p>3,182,205.36 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3182205.36">
            <text:p>3,182,205.36 Дин</text:p>
          </table:table-cell>
          <table:table-cell table:style-name="ce52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25268017.37">
            <text:p>25,268,017.37 Дин</text:p>
          </table:table-cell>
          <table:table-cell table:style-name="ce52" table:number-columns-repeated="2"/>
          <table:table-cell table:style-name="ce56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6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2353804">
            <text:p>2,353,804.00 Дин</text:p>
          </table:table-cell>
          <table:table-cell table:number-columns-repeated="1021"/>
        </table:table-row>
        <table:table-row table:style-name="ro3">
          <table:table-cell table:style-name="ce8"/>
          <table:table-cell table:style-name="ce24" office:value-type="string">
            <text:p>DRAŠKOVIĆ NELA</text:p>
          </table:table-cell>
          <table:table-cell table:style-name="ce44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8"/>
          <table:table-cell table:style-name="ce24" office:value-type="string">
            <text:p>RADOVANOVIĆ MILIJAN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8"/>
          <table:table-cell table:style-name="ce24" office:value-type="string">
            <text:p>LAZAREVIĆ AN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8"/>
          <table:table-cell table:style-name="ce24" office:value-type="string">
            <text:p>JEREMIĆ SLAĐAN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8"/>
          <table:table-cell table:style-name="ce24" office:value-type="string">
            <text:p>ZLATIĆ BILJAN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8"/>
          <table:table-cell table:style-name="ce24" office:value-type="string">
            <text:p>PETROVIĆ DUŠIC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8"/>
          <table:table-cell table:style-name="ce24" office:value-type="string">
            <text:p>VOJINOVIĆ VER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24</text:p>
          </table:table-cell>
          <table:table-cell table:style-name="ce24" office:value-type="string">
            <text:p>ZARIĆ BILJAN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style-name="ce54" table:number-columns-repeated="5"/>
          <table:table-cell table:style-name="ce57"/>
          <table:table-cell table:style-name="ce54" table:number-columns-repeated="1015"/>
        </table:table-row>
        <table:table-row table:style-name="ro3">
          <table:table-cell table:style-name="ce9" office:value-type="string">
            <text:p>000040</text:p>
          </table:table-cell>
          <table:table-cell table:style-name="ce24" office:value-type="string">
            <text:p>JAKOVLJEVIĆ MILEN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style-name="ce54" table:number-columns-repeated="5"/>
          <table:table-cell table:style-name="ce57"/>
          <table:table-cell table:style-name="ce54" table:number-columns-repeated="1015"/>
        </table:table-row>
        <table:table-row table:style-name="ro3">
          <table:table-cell table:style-name="ce9" office:value-type="string">
            <text:p>000415</text:p>
          </table:table-cell>
          <table:table-cell table:style-name="ce24" office:value-type="string">
            <text:p>ŽIVANOVIĆ SLAĐAN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39</text:p>
          </table:table-cell>
          <table:table-cell table:style-name="ce24" office:value-type="string">
            <text:p>MARIĆ SMILJ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139</text:p>
          </table:table-cell>
          <table:table-cell table:style-name="ce24" office:value-type="string">
            <text:p>VUČIĆEVIĆ MONIK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4" office:value-type="currency" office:currency="Дин." office:value="201598">
            <text:p>201,598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505952.81">
            <text:p>505,952.81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850</text:p>
          </table:table-cell>
          <table:table-cell table:style-name="ce26" office:value-type="string">
            <text:p>PAVIĆEVIĆ RADOJLA</text:p>
          </table:table-cell>
          <table:table-cell table:style-name="ce44" office:value-type="currency" office:currency="Дин." office:value="465073.05">
            <text:p>465,073.05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4" office:value-type="currency" office:currency="Дин." office:value="40879.76">
            <text:p>40,879.76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table:formula="of:=+76369+226883.33" office:value-type="currency" office:currency="Дин." office:value="303252.33">
            <text:p>303,252.33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86</text:p>
          </table:table-cell>
          <table:table-cell table:style-name="ce24" office:value-type="string">
            <text:p>MILOSAVLJEVIĆ JELENA</text:p>
          </table:table-cell>
          <table:table-cell table:style-name="ce44" office:value-type="currency" office:currency="Дин." office:value="76369">
            <text:p>76,369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04</text:p>
          </table:table-cell>
          <table:table-cell table:style-name="ce24" office:value-type="string">
            <text:p>MATIJEVIĆ NEVE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726</text:p>
          </table:table-cell>
          <table:table-cell table:style-name="ce24" office:value-type="string">
            <text:p>MIJAILOVIĆ ZORANA</text:p>
          </table:table-cell>
          <table:table-cell table:style-name="ce44" office:value-type="currency" office:currency="Дин." office:value="108013">
            <text:p>108,013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4" office:value-type="currency" office:currency="Дин." office:value="6256.33">
            <text:p>6,256.33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18860">
            <text:p>18,86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815</text:p>
          </table:table-cell>
          <table:table-cell table:style-name="ce26" office:value-type="string">
            <text:p>GAJOVIĆ GORDANA</text:p>
          </table:table-cell>
          <table:table-cell table:style-name="ce44" office:value-type="currency" office:currency="Дин." office:value="3500">
            <text:p>3,50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1149</text:p>
          </table:table-cell>
          <table:table-cell table:style-name="ce26" office:value-type="string">
            <text:p>ČAKAREVIĆ JELENA</text:p>
          </table:table-cell>
          <table:table-cell table:style-name="ce44" office:value-type="currency" office:currency="Дин." office:value="15360">
            <text:p>15,36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3" office:value-type="currency" office:currency="Дин." office:value="336.22">
            <text:p>336.22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/</text:p>
          </table:table-cell>
          <table:table-cell table:style-name="ce28" office:value-type="string">
            <text:p>MINISTARSTVO FINANSIJA-UPRAVA ZA TREZOR</text:p>
          </table:table-cell>
          <table:table-cell table:style-name="ce44" office:value-type="currency" office:currency="Дин." office:value="336.22">
            <text:p>336.22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3182205.36">
            <text:p>3182205,36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0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0">07/10/2025</text:date>, <text:time>07:20:1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0T07:20:15.70</dc:date>
    <meta:generator>OpenOffice/4.1.15$Win32 OpenOffice.org_project/4115m2$Build-9813</meta:generator>
    <meta:editing-duration>PT7H58M23S</meta:editing-duration>
    <meta:editing-cycles>456</meta:editing-cycles>
    <meta:document-statistic meta:table-count="2" meta:cell-count="173" meta:object-count="0"/>
  </office:meta>
</office:document-meta>
</file>