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09-08">
            <text:p>08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281536.89">
            <text:p>3,281,536.89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21369">
            <text:p>21,369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3302905.89">
            <text:p>3,302,905.89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3302905.89">
            <text:p>3,302,905.89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8" office:value-type="string">
            <text:p>РЕАГЕНС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ЕДИЦИНСКИ ГАС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2">09/12/2025</text:date>, <text:time>12:28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2T12:28:26.84</dc:date>
    <meta:generator>OpenOffice/4.1.15$Win32 OpenOffice.org_project/4115m2$Build-9813</meta:generator>
    <meta:editing-duration>PT12H25M17S</meta:editing-duration>
    <meta:editing-cycles>718</meta:editing-cycles>
    <meta:document-statistic meta:table-count="2" meta:cell-count="114" meta:object-count="0"/>
  </office:meta>
</office:document-meta>
</file>