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5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able-cell-properties fo:background-color="#ffffff"/>
    </style:style>
    <style:style style:name="ce50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4">
      <style:table-cell-properties fo:background-color="#ffffff"/>
    </style:style>
    <style:style style:name="ce52" style:family="table-cell" style:parent-style-name="Excel_20_Built-in_20_Normal" style:data-style-name="N119">
      <style:table-cell-properties fo:background-color="#ffffff"/>
    </style:style>
    <style:style style:name="ce53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4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6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4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49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0" office:value-type="string">
            <text:p>Датум:</text:p>
          </table:table-cell>
          <table:table-cell table:style-name="ce53" office:value-type="date" office:date-value="2025-10-08">
            <text:p>08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6096468.48">
            <text:p>6,096,468.48 Дин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20626">
            <text:p>20,626.00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2"/>
          <table:table-cell table:style-name="ce51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6117094.48">
            <text:p>6,117,094.48 Дин</text:p>
          </table:table-cell>
          <table:table-cell table:style-name="ce49"/>
          <table:table-cell table:style-name="ce52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2"/>
          <table:table-cell table:style-name="ce49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7" office:value-type="float" office:value="3223254">
            <text:p>3,223,254.00 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2"/>
          <table:table-cell table:style-name="ce51"/>
          <table:table-cell/>
          <table:table-cell table:style-name="ce5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3223254">
            <text:p>3,223,254.00 Дин</text:p>
          </table:table-cell>
          <table:table-cell table:style-name="ce51" table:number-columns-repeated="2"/>
          <table:table-cell/>
          <table:table-cell table:style-name="ce5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2893840.48">
            <text:p>2,893,840.48 Дин</text:p>
          </table:table-cell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0">
            <text:p>0.00 Дин</text:p>
          </table:table-cell>
          <table:table-cell table:style-name="ce51" table:number-columns-repeated="2"/>
          <table:table-cell table:style-name="ce54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2" office:value-type="currency" office:currency="Дин." office:value="3165892">
            <text:p>3,165,89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/</text:p>
          </table:table-cell>
          <table:table-cell table:style-name="ce24" office:value-type="string">
            <text:p>LAZAREVIĆ MILANKA</text:p>
          </table:table-cell>
          <table:table-cell table:style-name="ce43" office:value-type="currency" office:currency="Дин." office:value="445284">
            <text:p>445,28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30</text:p>
          </table:table-cell>
          <table:table-cell table:style-name="ce24" office:value-type="string">
            <text:p>GAVRILOVIĆ DUBRAVKA</text:p>
          </table:table-cell>
          <table:table-cell table:style-name="ce43" office:value-type="currency" office:currency="Дин." office:value="445284">
            <text:p>445,28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561</text:p>
          </table:table-cell>
          <table:table-cell table:style-name="ce24" office:value-type="string">
            <text:p>SUBOTIĆ GORDANA</text:p>
          </table:table-cell>
          <table:table-cell table:style-name="ce43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610</text:p>
          </table:table-cell>
          <table:table-cell table:style-name="ce24" office:value-type="string">
            <text:p>BRAJOVIĆ SNEŽANA</text:p>
          </table:table-cell>
          <table:table-cell table:style-name="ce43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PERUNIČIĆ VLADAN</text:p>
          </table:table-cell>
          <table:table-cell table:style-name="ce43" office:value-type="currency" office:currency="Дин." office:value="148429">
            <text:p>148,429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52</text:p>
          </table:table-cell>
          <table:table-cell table:style-name="ce24" office:value-type="string">
            <text:p>BOŠKOVIĆ DUŠANKA</text:p>
          </table:table-cell>
          <table:table-cell table:style-name="ce43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01</text:p>
          </table:table-cell>
          <table:table-cell table:style-name="ce24" office:value-type="string">
            <text:p>MINIĆ NENAD</text:p>
          </table:table-cell>
          <table:table-cell table:style-name="ce43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DIKLIĆ NELA</text:p>
          </table:table-cell>
          <table:table-cell table:style-name="ce43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3" office:value-type="currency" office:currency="Дин." office:value="271546">
            <text:p>271,546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DIVLJAKOVIĆ GORDANA</text:p>
          </table:table-cell>
          <table:table-cell table:style-name="ce43" office:value-type="currency" office:currency="Дин." office:value="296856">
            <text:p>296,856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MILOSAVLJEVIĆ SLAVICA</text:p>
          </table:table-cell>
          <table:table-cell table:style-name="ce43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RAKIĆ MARINA</text:p>
          </table:table-cell>
          <table:table-cell table:style-name="ce43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KATANIĆ SLAĐANA</text:p>
          </table:table-cell>
          <table:table-cell table:style-name="ce43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ĐURIĆ UROŠ</text:p>
          </table:table-cell>
          <table:table-cell table:style-name="ce43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NIKOLIĆ JANA</text:p>
          </table:table-cell>
          <table:table-cell table:style-name="ce43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GAVRILOVIĆ MILICA</text:p>
          </table:table-cell>
          <table:table-cell table:style-name="ce43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4" office:value-type="string">
            <text:p>MAKSIMOVIĆ JELENA</text:p>
          </table:table-cell>
          <table:table-cell table:style-name="ce43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2" office:value-type="currency" office:currency="Дин." office:value="57362">
            <text:p>57,36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3" office:value-type="currency" office:currency="Дин." office:value="144">
            <text:p>14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985</text:p>
          </table:table-cell>
          <table:table-cell table:style-name="ce27" office:value-type="string">
            <text:p>TRIGLAV KOPAONIK BEOGRAD</text:p>
          </table:table-cell>
          <table:table-cell table:style-name="ce43" office:value-type="currency" office:currency="Дин." office:value="57218">
            <text:p>57,218.0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4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5" table:formula="of:=+[.C9]+[.C10]" office:value-type="float" office:value="3223254">
            <text:p>3223254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104850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9">10/09/2025</text:date>, <text:time>09:19:0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09T09:19:08.10</dc:date>
    <meta:generator>OpenOffice/4.1.15$Win32 OpenOffice.org_project/4115m2$Build-9813</meta:generator>
    <meta:editing-duration>PT15H29M10S</meta:editing-duration>
    <meta:editing-cycles>853</meta:editing-cycles>
    <meta:document-statistic meta:table-count="2" meta:cell-count="161" meta:object-count="0"/>
  </office:meta>
</office:document-meta>
</file>