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12-08">
            <text:p>08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6383361.67">
            <text:p>6,383,361.67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office:value-type="float" office:value="0">
            <text:p>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37423">
            <text:p>37,423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6420784.67">
            <text:p>6,420,784.67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5.годину</text:p>
          </table:table-cell>
          <table:table-cell table:style-name="ce37" office:value-type="float" office:value="1023767.75">
            <text:p>1,023,767.75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1023767.75">
            <text:p>1,023,767.75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5397016.92">
            <text:p>5,397,016.92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-29926.25">
            <text:p>-29,926.25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9"/>
          <table:table-cell table:style-name="ce23" office:value-type="string">
            <text:p>PLANETA SPORT-povrat adm zabrane</text:p>
          </table:table-cell>
          <table:table-cell table:style-name="ce42" office:value-type="currency" office:currency="Дин." office:value="-29926.25">
            <text:p>-29,926.25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1050084">
            <text:p>1,050,08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146</text:p>
          </table:table-cell>
          <table:table-cell table:style-name="ce23" office:value-type="string">
            <text:p>PAVLOVIĆ DEJAN</text:p>
          </table:table-cell>
          <table:table-cell table:style-name="ce44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323</text:p>
          </table:table-cell>
          <table:table-cell table:style-name="ce23" office:value-type="string">
            <text:p>MILOJKOVIĆ ALEKSANDAR</text:p>
          </table:table-cell>
          <table:table-cell table:style-name="ce44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400</text:p>
          </table:table-cell>
          <table:table-cell table:style-name="ce23" office:value-type="string">
            <text:p>TIMOTIJEVIĆ ZORICA</text:p>
          </table:table-cell>
          <table:table-cell table:style-name="ce44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494</text:p>
          </table:table-cell>
          <table:table-cell table:style-name="ce23" office:value-type="string">
            <text:p>ANDONOVIĆ MARINA</text:p>
          </table:table-cell>
          <table:table-cell table:style-name="ce44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671</text:p>
          </table:table-cell>
          <table:table-cell table:style-name="ce23" office:value-type="string">
            <text:p>TASIĆ JOVAN</text:p>
          </table:table-cell>
          <table:table-cell table:style-name="ce44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788</text:p>
          </table:table-cell>
          <table:table-cell table:style-name="ce23" office:value-type="string">
            <text:p>VASILIJEVIĆ DUŠKO</text:p>
          </table:table-cell>
          <table:table-cell table:style-name="ce44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861</text:p>
          </table:table-cell>
          <table:table-cell table:style-name="ce23" office:value-type="string">
            <text:p>REČEVIĆ ZORICA</text:p>
          </table:table-cell>
          <table:table-cell table:style-name="ce44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3" office:value-type="string">
            <text:p>Poreska uprava</text:p>
          </table:table-cell>
          <table:table-cell table:style-name="ce44" office:value-type="currency" office:currency="Дин." office:value="85302">
            <text:p>85,302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office:value-type="currency" office:currency="Дин." office:value="3610">
            <text:p>3,61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214</text:p>
          </table:table-cell>
          <table:table-cell table:style-name="ce27" office:value-type="string">
            <text:p>GOGIĆ NATAŠA</text:p>
          </table:table-cell>
          <table:table-cell table:style-name="ce44" office:value-type="currency" office:currency="Дин." office:value="3610">
            <text:p>3,610.00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1023767.75">
            <text:p>1023767,75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16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12">12/12/2025</text:date>, <text:time>07:59:2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12T07:59:22.60</dc:date>
    <meta:generator>OpenOffice/4.1.15$Win32 OpenOffice.org_project/4115m2$Build-9813</meta:generator>
    <meta:editing-duration>PT19H59M49S</meta:editing-duration>
    <meta:editing-cycles>1177</meta:editing-cycles>
    <meta:document-statistic meta:table-count="2" meta:cell-count="143" meta:object-count="0"/>
  </office:meta>
</office:document-meta>
</file>