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/>
    </style:style>
    <style:style style:name="ce5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4">
      <style:table-cell-properties fo:background-color="#ffffff"/>
    </style:style>
    <style:style style:name="ce52" style:family="table-cell" style:parent-style-name="Excel_20_Built-in_20_Normal" style:data-style-name="N119">
      <style:table-cell-properties fo:background-color="#ffffff"/>
    </style:style>
    <style:style style:name="ce5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4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0" office:value-type="string">
            <text:p>Датум:</text:p>
          </table:table-cell>
          <table:table-cell table:style-name="ce53" office:value-type="date" office:date-value="2025-04-09">
            <text:p>09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4648185.79">
            <text:p>4,648,185.79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7569">
            <text:p>17,569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4665754.79">
            <text:p>4,665,754.79 Дин</text:p>
          </table:table-cell>
          <table:table-cell table:style-name="ce49"/>
          <table:table-cell table:style-name="ce5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2"/>
          <table:table-cell table:style-name="ce4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1145742.98">
            <text:p>1,145,742.98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145742.98">
            <text:p>1,145,742.98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520011.81">
            <text:p>3,520,011.81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0">
            <text:p>0.00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2" office:value-type="currency" office:currency="Дин." office:value="1145633.98">
            <text:p>1,145,633.98 Дин</text:p>
          </table:table-cell>
          <table:table-cell table:number-columns-repeated="1021"/>
        </table:table-row>
        <table:table-row table:style-name="ro3">
          <table:table-cell table:style-name="ce9" office:value-type="float" office:value="599">
            <text:p>599</text:p>
          </table:table-cell>
          <table:table-cell table:style-name="ce25" office:value-type="string">
            <text:p>LAZAREVIĆ AN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float" office:value="80">
            <text:p>80</text:p>
          </table:table-cell>
          <table:table-cell table:style-name="ce25" office:value-type="string">
            <text:p>DELIĆ SLAĐAN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float" office:value="586">
            <text:p>586</text:p>
          </table:table-cell>
          <table:table-cell table:style-name="ce25" office:value-type="string">
            <text:p>MIJATOVIĆ DIJANA</text:p>
          </table:table-cell>
          <table:table-cell table:style-name="ce43" office:value-type="currency" office:currency="Дин." office:value="107476">
            <text:p>107,47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36</text:p>
          </table:table-cell>
          <table:table-cell table:style-name="ce25" office:value-type="string">
            <text:p>VUJOVIĆ IVAN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25</text:p>
          </table:table-cell>
          <table:table-cell table:style-name="ce25" office:value-type="string">
            <text:p>ĐURĐEVIĆ VIOLETA</text:p>
          </table:table-cell>
          <table:table-cell table:style-name="ce43" office:value-type="currency" office:currency="Дин." office:value="108312">
            <text:p>108,31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32</text:p>
          </table:table-cell>
          <table:table-cell table:style-name="ce25" office:value-type="string">
            <text:p>NIŠAVIĆ MARKO</text:p>
          </table:table-cell>
          <table:table-cell table:style-name="ce43" office:value-type="currency" office:currency="Дин." office:value="108312">
            <text:p>108,31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75</text:p>
          </table:table-cell>
          <table:table-cell table:style-name="ce25" office:value-type="string">
            <text:p>GAVRILOVIĆ SVETLAN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13</text:p>
          </table:table-cell>
          <table:table-cell table:style-name="ce25" office:value-type="string">
            <text:p>KONJIKUŠIĆ MARKO</text:p>
          </table:table-cell>
          <table:table-cell table:style-name="ce43" office:value-type="currency" office:currency="Дин." office:value="108312">
            <text:p>108,31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69</text:p>
          </table:table-cell>
          <table:table-cell table:style-name="ce25" office:value-type="string">
            <text:p>ŠOŠIĆ BEL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03</text:p>
          </table:table-cell>
          <table:table-cell table:style-name="ce25" office:value-type="string">
            <text:p>KOVAČEVIĆ BJELICA</text:p>
          </table:table-cell>
          <table:table-cell table:style-name="ce43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3" office:value-type="currency" office:currency="Дин." office:value="37537.98">
            <text:p>37,537.9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2" office:value-type="currency" office:currency="Дин." office:value="109">
            <text:p>109.00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3" office:value-type="currency" office:currency="Дин." office:value="109">
            <text:p>109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4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0">
            <text:p>20</text:p>
          </table:table-cell>
          <table:table-cell table:style-name="ce30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5" table:formula="of:=+[.C9]+[.C10]" office:value-type="float" office:value="1145742.98">
            <text:p>1145742,98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104851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1">04/11/2025</text:date>, <text:time>13:09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1T13:09:26.88</dc:date>
    <meta:generator>OpenOffice/4.1.15$Win32 OpenOffice.org_project/4115m2$Build-9813</meta:generator>
    <meta:editing-duration>PT1H22M8S</meta:editing-duration>
    <meta:editing-cycles>86</meta:editing-cycles>
    <meta:document-statistic meta:table-count="2" meta:cell-count="143" meta:object-count="0"/>
  </office:meta>
</office:document-meta>
</file>