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5-09">
            <text:p>09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3353154.46">
            <text:p>3,353,154.4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171720+151405.86" office:value-type="float" office:value="323125.86">
            <text:p>323,125.86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22161">
            <text:p>22,161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3698441.32">
            <text:p>3,698,441.32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office:value-type="float" office:value="370953.36">
            <text:p>370,953.36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370953.36">
            <text:p>370,953.36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3327487.96">
            <text:p>3,327,487.96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3" table:formula="of:=+47374.44+453.06" office:value-type="currency" office:currency="Дин." office:value="47827.5">
            <text:p>47,827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6" office:value-type="string">
            <text:p>MILOVANOVIĆ DUŠICA</text:p>
          </table:table-cell>
          <table:table-cell table:style-name="ce44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4" office:value-type="currency" office:currency="Дин." office:value="4174.44">
            <text:p>4,174.4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4" office:value-type="currency" office:currency="Дин." office:value="453.06">
            <text:p>453.06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3" office:value-type="currency" office:currency="Дин." office:value="151405.86">
            <text:p>151,405.86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998946</text:p>
          </table:table-cell>
          <table:table-cell table:style-name="ce32" office:value-type="string">
            <text:p>MAYMEDICA D.O.O.</text:p>
          </table:table-cell>
          <table:table-cell table:style-name="ce44" office:value-type="currency" office:currency="Дин." office:value="151405.86">
            <text:p>151,405.86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171720">
            <text:p>171,72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4" office:value-type="currency" office:currency="Дин." office:value="171720">
            <text:p>171,72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370953.36">
            <text:p>370953,3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0:57:1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0:57:12.33</dc:date>
    <meta:generator>OpenOffice/4.1.15$Win32 OpenOffice.org_project/4115m2$Build-9813</meta:generator>
    <meta:editing-duration>PT3H20M41S</meta:editing-duration>
    <meta:editing-cycles>206</meta:editing-cycles>
    <meta:document-statistic meta:table-count="2" meta:cell-count="129" meta:object-count="0"/>
  </office:meta>
</office:document-meta>
</file>