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09">
            <text:p>09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5268017.37">
            <text:p>25,268,017.3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54097">
            <text:p>54,097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5322114.37">
            <text:p>25,322,114.3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503.47">
            <text:p>503.4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503.47">
            <text:p>503.4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5321610.9">
            <text:p>25,321,610.9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503.47">
            <text:p>503.47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503.47">
            <text:p>503.4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503.47">
            <text:p>503,4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0">07/10/2025</text:date>, <text:time>09:42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0T09:42:55.92</dc:date>
    <meta:generator>OpenOffice/4.1.15$Win32 OpenOffice.org_project/4115m2$Build-9813</meta:generator>
    <meta:editing-duration>PT8H20S</meta:editing-duration>
    <meta:editing-cycles>458</meta:editing-cycles>
    <meta:document-statistic meta:table-count="2" meta:cell-count="116" meta:object-count="0"/>
  </office:meta>
</office:document-meta>
</file>