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>
      <style:text-properties fo:color="#004586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  <style:style style:name="ce54" style:family="table-cell" style:parent-style-name="Excel_20_Built-in_20_Normal" style:data-style-name="N8004">
      <style:text-properties fo:color="#004586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VGUST" table:style-name="ta3" table:print-ranges="AVGUST.A1:AVGUST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2" office:value-type="date" office:date-value="2025-08-09">
            <text:p>09.08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141200.34">
            <text:p>3,141,200.34 Дин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141200.34">
            <text:p>3,141,200.3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36415.71">
            <text:p>36,415.71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36415.71">
            <text:p>36,415.71 Дин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104784.63">
            <text:p>3,104,784.63 Дин</text:p>
          </table:table-cell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36415.71">
            <text:p>36,415.71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 ATREZOR</text:p>
          </table:table-cell>
          <table:table-cell table:style-name="ce41" office:value-type="currency" office:currency="Дин." office:value="36415.71">
            <text:p>36,415.71 Дин</text:p>
          </table:table-cell>
          <table:table-cell table:style-name="ce51" table:number-columns-repeated="5"/>
          <table:table-cell table:style-name="ce54"/>
          <table:table-cell table:style-name="ce51" table:number-columns-repeated="1015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36415.71">
            <text:p>36415,71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VGUST.$A$1" table:cell-range-address="$AVGUST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21">08/21/2025</text:date>, <text:time>12:48:3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21T12:48:30.87</dc:date>
    <meta:generator>OpenOffice/4.1.15$Win32 OpenOffice.org_project/4115m2$Build-9813</meta:generator>
    <meta:editing-duration>PT10H29M52S</meta:editing-duration>
    <meta:editing-cycles>598</meta:editing-cycles>
    <meta:document-statistic meta:table-count="2" meta:cell-count="116" meta:object-count="0"/>
  </office:meta>
</office:document-meta>
</file>