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09">
            <text:p>09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302905.89">
            <text:p>3,302,905.8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475481.32">
            <text:p>475,481.32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3372">
            <text:p>13,37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791759.21">
            <text:p>3,791,759.2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791753.21">
            <text:p>3,791,753.2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2">09/12/2025</text:date>, <text:time>12:30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2T12:30:02.22</dc:date>
    <meta:generator>OpenOffice/4.1.15$Win32 OpenOffice.org_project/4115m2$Build-9813</meta:generator>
    <meta:editing-duration>PT12H26M30S</meta:editing-duration>
    <meta:editing-cycles>720</meta:editing-cycles>
    <meta:document-statistic meta:table-count="2" meta:cell-count="116" meta:object-count="0"/>
  </office:meta>
</office:document-meta>
</file>