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5-10">
            <text:p>10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3327487.96">
            <text:p>3,327,487.9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3327487.96">
            <text:p>3,327,487.96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office:value-type="float" office:value="6">
            <text:p>6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6">
            <text:p>6.00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3327481.96">
            <text:p>3,327,481.96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3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4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3" office:value-type="currency" office:currency="Дин." office:value="151405.86">
            <text:p>151,405.86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998946</text:p>
          </table:table-cell>
          <table:table-cell table:style-name="ce32" office:value-type="string">
            <text:p>MAYMEDICA D.O.O.</text:p>
          </table:table-cell>
          <table:table-cell table:style-name="ce44" office:value-type="currency" office:currency="Дин." office:value="151405.86">
            <text:p>151,405.86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171720">
            <text:p>171,72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4" office:value-type="currency" office:currency="Дин." office:value="171720">
            <text:p>171,72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3:39:4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3:39:48.31</dc:date>
    <meta:generator>OpenOffice/4.1.15$Win32 OpenOffice.org_project/4115m2$Build-9813</meta:generator>
    <meta:editing-duration>PT3H23M30S</meta:editing-duration>
    <meta:editing-cycles>207</meta:editing-cycles>
    <meta:document-statistic meta:table-count="2" meta:cell-count="123" meta:object-count="0"/>
  </office:meta>
</office:document-meta>
</file>