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N" table:style-name="ta3" table:print-ranges="JUN.A1:JUN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6-10">
            <text:p>10.06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5603486.98">
            <text:p>5,603,486.98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22356">
            <text:p>22,356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5625842.98">
            <text:p>5,625,842.98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15573.53">
            <text:p>15,573.53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5573.53">
            <text:p>15,573.53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5610269.45">
            <text:p>5,610,269.45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5573.53">
            <text:p>15,573.5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93.53">
            <text:p>93.5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453</text:p>
          </table:table-cell>
          <table:table-cell table:style-name="ce25" office:value-type="string">
            <text:p>AB TRADE DOO BEOGRAD</text:p>
          </table:table-cell>
          <table:table-cell table:style-name="ce41" office:value-type="currency" office:currency="Дин." office:value="15480">
            <text:p>15,480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5573.53">
            <text:p>15573,53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4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N.$A$1" table:cell-range-address="$JUN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16">06/16/2025</text:date>, <text:time>10:52:2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6-16T10:52:22.58</dc:date>
    <meta:generator>OpenOffice/4.1.15$Win32 OpenOffice.org_project/4115m2$Build-9813</meta:generator>
    <meta:editing-duration>PT6H6M41S</meta:editing-duration>
    <meta:editing-cycles>343</meta:editing-cycles>
    <meta:document-statistic meta:table-count="2" meta:cell-count="120" meta:object-count="0"/>
  </office:meta>
</office:document-meta>
</file>