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/>
    </style:style>
    <style:style style:name="ce54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4">
      <style:table-cell-properties fo:background-color="#ffffff"/>
    </style:style>
    <style:style style:name="ce56" style:family="table-cell" style:parent-style-name="Excel_20_Built-in_20_Normal" style:data-style-name="N119">
      <style:table-cell-properties fo:background-color="#ffffff"/>
    </style:style>
    <style:style style:name="ce57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0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8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3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4" office:value-type="string">
            <text:p>Датум:</text:p>
          </table:table-cell>
          <table:table-cell table:style-name="ce57" office:value-type="date" office:date-value="2025-07-10">
            <text:p>10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39" office:value-type="currency" office:currency="Дин." office:value="25321610.9">
            <text:p>25,321,610.90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0" table:formula="of:=+2181356.66-[.C5]" office:value-type="float" office:value="2160595.66">
            <text:p>2,160,595.66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1" office:value-type="float" office:value="20761">
            <text:p>20,761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2" table:formula="of:=+[.C3]+[.C4]+[.C5]+[.C6]" office:value-type="currency" office:currency="Дин." office:value="27502967.56">
            <text:p>27,502,967.56 Дин</text:p>
          </table:table-cell>
          <table:table-cell table:style-name="ce53"/>
          <table:table-cell table:style-name="ce56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3"/>
          <table:table-cell table:style-name="ce56"/>
          <table:table-cell table:style-name="ce53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1" office:value-type="float" office:value="2160601.66">
            <text:p>2,160,601.66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4" table:formula="of:=+[.C9]+[.C10]" office:value-type="currency" office:currency="Дин." office:value="2160601.66">
            <text:p>2,160,601.66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9" table:formula="of:=+[.C7]-[.C11]" office:value-type="currency" office:currency="Дин." office:value="25342365.9">
            <text:p>25,342,365.90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3"/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5" office:value-type="currency" office:currency="Дин." office:value="0">
            <text:p>0.00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6" office:value-type="currency" office:currency="Дин." office:value="1407912.72">
            <text:p>1,407,912.7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7" office:value-type="currency" office:currency="Дин." office:value="10718.4">
            <text:p>10,718.4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7" office:value-type="string">
            <text:p>IM MATIJEVIĆ DOO</text:p>
          </table:table-cell>
          <table:table-cell table:style-name="ce47" office:value-type="currency" office:currency="Дин." office:value="485682.48">
            <text:p>485,682.4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7" office:value-type="string">
            <text:p>MLEKARA MORAVICA DOO ARILJE</text:p>
          </table:table-cell>
          <table:table-cell table:style-name="ce47" office:value-type="currency" office:currency="Дин." office:value="233324">
            <text:p>233,32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7" office:value-type="string">
            <text:p>PEKARA <text:s/>PONS DOO</text:p>
          </table:table-cell>
          <table:table-cell table:style-name="ce47" office:value-type="currency" office:currency="Дин." office:value="71461.5">
            <text:p>71,461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527</text:p>
          </table:table-cell>
          <table:table-cell table:style-name="ce27" office:value-type="string">
            <text:p>KIBID <text:s text:c="3"/>d.o.o.</text:p>
          </table:table-cell>
          <table:table-cell table:style-name="ce47" office:value-type="currency" office:currency="Дин." office:value="34848">
            <text:p>34,84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7" office:value-type="currency" office:currency="Дин." office:value="115019.76">
            <text:p>115,019.7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7" office:value-type="currency" office:currency="Дин." office:value="342216.58">
            <text:p>342,216.5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7" office:value-type="string">
            <text:p>DON DON DOO BEOGRAD</text:p>
          </table:table-cell>
          <table:table-cell table:style-name="ce47" office:value-type="currency" office:currency="Дин." office:value="114642">
            <text:p>114,642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6" office:value-type="currency" office:currency="Дин." office:value="268143.12">
            <text:p>268,143.1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7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304</text:p>
          </table:table-cell>
          <table:table-cell table:style-name="ce29" office:value-type="string">
            <text:p>SERBIA <text:s/>BROARDBARD-SRPSKE KABLOVSKE MREŽE</text:p>
          </table:table-cell>
          <table:table-cell table:style-name="ce47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68</text:p>
          </table:table-cell>
          <table:table-cell table:style-name="ce29" office:value-type="string">
            <text:p>TELEKOM SRBIJE</text:p>
          </table:table-cell>
          <table:table-cell table:style-name="ce47" office:value-type="currency" office:currency="Дин." office:value="209031.21">
            <text:p>209,031.2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9" office:value-type="string">
            <text:p>Javno preduzeće ,,Pošta Srbije,,RRJ Kraljevo Čačak</text:p>
          </table:table-cell>
          <table:table-cell table:style-name="ce47" office:value-type="currency" office:currency="Дин." office:value="810">
            <text:p>81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9" office:value-type="string">
            <text:p>TRIGLAV KOPAONIK BEOGRAD</text:p>
          </table:table-cell>
          <table:table-cell table:style-name="ce47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893</text:p>
          </table:table-cell>
          <table:table-cell table:style-name="ce29" office:value-type="string">
            <text:p>DOM ZDRAVLJA "ČAČAK"</text:p>
          </table:table-cell>
          <table:table-cell table:style-name="ce47" office:value-type="currency" office:currency="Дин." office:value="7836.54">
            <text:p>7,836.5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8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6" office:value-type="currency" office:currency="Дин." office:value="44000">
            <text:p>44,00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7" office:value-type="currency" office:currency="Дин." office:value="44000">
            <text:p>44,0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6" office:value-type="currency" office:currency="Дин." office:value="12177">
            <text:p>12,177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7" office:value-type="currency" office:currency="Дин." office:value="12177">
            <text:p>12,177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6" office:value-type="currency" office:currency="Дин." office:value="131242.98">
            <text:p>131,242.98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7" office:value-type="currency" office:currency="Дин." office:value="131242.98">
            <text:p>131,242.98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6" office:value-type="currency" office:currency="Дин." office:value="297125.84">
            <text:p>297,125.8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4" office:value-type="string">
            <text:p>MESSER <text:s/>TEHNOGAS <text:s/>AD</text:p>
          </table:table-cell>
          <table:table-cell table:style-name="ce47" office:value-type="currency" office:currency="Дин." office:value="297125.84">
            <text:p>297,125.84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38"/>
          <table:table-cell table:style-name="ce49" table:formula="of:=+[.C9]+[.C10]" office:value-type="float" office:value="2160601.66">
            <text:p>2160601,66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104850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1">07/11/2025</text:date>, <text:time>08:14:5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1T08:14:51.18</dc:date>
    <meta:generator>OpenOffice/4.1.15$Win32 OpenOffice.org_project/4115m2$Build-9813</meta:generator>
    <meta:editing-duration>PT8H5M2S</meta:editing-duration>
    <meta:editing-cycles>462</meta:editing-cycles>
    <meta:document-statistic meta:table-count="2" meta:cell-count="168" meta:object-count="0"/>
  </office:meta>
</office:document-meta>
</file>