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11-10">
            <text:p>10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5195870.8">
            <text:p>5,195,870.80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0">
            <text:p>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30438">
            <text:p>30,438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5226308.8">
            <text:p>5,226,308.80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5.годину</text:p>
          </table:table-cell>
          <table:table-cell table:style-name="ce37" table:formula="of:=+602548.74-[.C10]" office:value-type="float" office:value="569416.57">
            <text:p>569,416.57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33132.17">
            <text:p>33,132.17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602548.74">
            <text:p>602,548.74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4623760.06">
            <text:p>4,623,760.06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4462.91">
            <text:p>4,462.91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000536</text:p>
          </table:table-cell>
          <table:table-cell table:style-name="ce23" office:value-type="string">
            <text:p>MARINKOVIĆ MARIJA</text:p>
          </table:table-cell>
          <table:table-cell table:style-name="ce42" office:value-type="currency" office:currency="Дин." office:value="4462.91">
            <text:p>4,462.91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564953.66">
            <text:p>564,953.66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087</text:p>
          </table:table-cell>
          <table:table-cell table:style-name="ce23" office:value-type="string">
            <text:p>JOVANOVIĆ NEVENK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233</text:p>
          </table:table-cell>
          <table:table-cell table:style-name="ce23" office:value-type="string">
            <text:p>NOVOVIĆ MARINA</text:p>
          </table:table-cell>
          <table:table-cell table:style-name="ce44" office:value-type="currency" office:currency="Дин." office:value="109071">
            <text:p>109,071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261</text:p>
          </table:table-cell>
          <table:table-cell table:style-name="ce23" office:value-type="string">
            <text:p>MILOŠEVIĆ MILOŠ</text:p>
          </table:table-cell>
          <table:table-cell table:style-name="ce44" office:value-type="currency" office:currency="Дин." office:value="109071">
            <text:p>109,071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496</text:p>
          </table:table-cell>
          <table:table-cell table:style-name="ce23" office:value-type="string">
            <text:p>GRBOVIĆ ANĐELA</text:p>
          </table:table-cell>
          <table:table-cell table:style-name="ce44" office:value-type="currency" office:currency="Дин." office:value="109071">
            <text:p>109,071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868</text:p>
          </table:table-cell>
          <table:table-cell table:style-name="ce23" office:value-type="string">
            <text:p>ŠKIPIĆ NAD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3" office:value-type="string">
            <text:p>Poreska uprava</text:p>
          </table:table-cell>
          <table:table-cell table:style-name="ce44" office:value-type="currency" office:currency="Дин." office:value="12512.66">
            <text:p>12,512.66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office:value-type="currency" office:currency="Дин." office:value="33132.17">
            <text:p>33,132.17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27" office:value-type="string">
            <text:p>SEKTOR ZA PRINUDNU NAPLATU</text:p>
          </table:table-cell>
          <table:table-cell table:style-name="ce44" office:value-type="currency" office:currency="Дин." office:value="27132.17">
            <text:p>27,132.17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8960</text:p>
          </table:table-cell>
          <table:table-cell table:style-name="ce27" office:value-type="string">
            <text:p>SEKTOR ZA PRINUDNU NAPLATU</text:p>
          </table:table-cell>
          <table:table-cell table:style-name="ce44" office:value-type="currency" office:currency="Дин." office:value="6000">
            <text:p>6,000.00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602548.74">
            <text:p>602548,74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1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12">11/12/2025</text:date>, <text:time>12:14:5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12T12:14:54.03</dc:date>
    <meta:generator>OpenOffice/4.1.15$Win32 OpenOffice.org_project/4115m2$Build-9813</meta:generator>
    <meta:editing-duration>PT18H1M1S</meta:editing-duration>
    <meta:editing-cycles>1036</meta:editing-cycles>
    <meta:document-statistic meta:table-count="2" meta:cell-count="141" meta:object-count="0"/>
  </office:meta>
</office:document-meta>
</file>