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4-11">
            <text:p>11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651181.73">
            <text:p>5,651,181.7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0209">
            <text:p>20,209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671390.73">
            <text:p>5,671,390.73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2115987.14">
            <text:p>2,115,987.14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2115987.14">
            <text:p>2,115,987.1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555403.59">
            <text:p>3,555,403.5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2" office:value-type="currency" office:currency="Дин." office:value="2115808">
            <text:p>2,115,80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4" office:value-type="string">
            <text:p>MILOŠEVIĆ MARKO</text:p>
          </table:table-cell>
          <table:table-cell table:style-name="ce43" office:value-type="float" office:value="148428">
            <text:p>148,428.00 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PAVLOVIĆ OLIVERA</text:p>
          </table:table-cell>
          <table:table-cell table:style-name="ce43" office:value-type="float" office:value="222642">
            <text:p>222,642.00 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JELUŠIĆ NEMANJA</text:p>
          </table:table-cell>
          <table:table-cell table:style-name="ce43" office:value-type="float" office:value="74214">
            <text:p>74,21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29</text:p>
          </table:table-cell>
          <table:table-cell table:style-name="ce24" office:value-type="string">
            <text:p>JAKOVLJEVIĆ GROZDANA</text:p>
          </table:table-cell>
          <table:table-cell table:style-name="ce43" office:value-type="float" office:value="222642">
            <text:p>222,642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53</text:p>
          </table:table-cell>
          <table:table-cell table:style-name="ce24" office:value-type="string">
            <text:p>MIJAILOVIĆ ĐORĐE</text:p>
          </table:table-cell>
          <table:table-cell table:style-name="ce43" office:value-type="float" office:value="74214">
            <text:p>74,21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75</text:p>
          </table:table-cell>
          <table:table-cell table:style-name="ce24" office:value-type="string">
            <text:p>ĐUNOVIĆ BILJANA</text:p>
          </table:table-cell>
          <table:table-cell table:style-name="ce43" office:value-type="float" office:value="222642">
            <text:p>222,642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96</text:p>
          </table:table-cell>
          <table:table-cell table:style-name="ce24" office:value-type="string">
            <text:p>SLOVIĆ RADOMIRKA</text:p>
          </table:table-cell>
          <table:table-cell table:style-name="ce43" office:value-type="float" office:value="445284">
            <text:p>445,28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74</text:p>
          </table:table-cell>
          <table:table-cell table:style-name="ce24" office:value-type="string">
            <text:p>VITOROVIĆ SLAVICA</text:p>
          </table:table-cell>
          <table:table-cell table:style-name="ce43" office:value-type="float" office:value="74214">
            <text:p>74,21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00</text:p>
          </table:table-cell>
          <table:table-cell table:style-name="ce24" office:value-type="string">
            <text:p>MILOSAVLJEVIĆ SMILJKA</text:p>
          </table:table-cell>
          <table:table-cell table:style-name="ce43" office:value-type="float" office:value="445284">
            <text:p>445,28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3" office:value-type="float" office:value="186244">
            <text:p>186,244.00 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2" office:value-type="currency" office:currency="Дин." office:value="179.14">
            <text:p>179.14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79.14">
            <text:p>179.14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0">
            <text:p>20</text:p>
          </table:table-cell>
          <table:table-cell table:style-name="ce30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2115987.14">
            <text:p>2115987,14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5">04/15/2025</text:date>, <text:time>07:36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5T07:36:54.47</dc:date>
    <meta:generator>OpenOffice/4.1.15$Win32 OpenOffice.org_project/4115m2$Build-9813</meta:generator>
    <meta:editing-duration>PT1H52M23S</meta:editing-duration>
    <meta:editing-cycles>96</meta:editing-cycles>
    <meta:document-statistic meta:table-count="2" meta:cell-count="138" meta:object-count="0"/>
  </office:meta>
</office:document-meta>
</file>