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11">
            <text:p>11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5342365.9">
            <text:p>25,342,365.9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6088">
            <text:p>16,088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5358453.9">
            <text:p>25,358,453.9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4648.81">
            <text:p>4,648.8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4648.81">
            <text:p>4,648.8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5353805.09">
            <text:p>25,353,805.0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648.81">
            <text:p>4,648.8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4648.81">
            <text:p>4,648.8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4648.81">
            <text:p>4648,8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6">07/16/2025</text:date>, <text:time>07:57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6T07:57:29.12</dc:date>
    <meta:generator>OpenOffice/4.1.15$Win32 OpenOffice.org_project/4115m2$Build-9813</meta:generator>
    <meta:editing-duration>PT8H8M6S</meta:editing-duration>
    <meta:editing-cycles>465</meta:editing-cycles>
    <meta:document-statistic meta:table-count="2" meta:cell-count="117" meta:object-count="0"/>
  </office:meta>
</office:document-meta>
</file>