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1-11">
            <text:p>11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623760.06">
            <text:p>4,623,760.06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623760.06">
            <text:p>4,623,760.06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table:formula="of:=+265.59+6" office:value-type="float" office:value="271.59">
            <text:p>271.59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271.59">
            <text:p>271.59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623488.47">
            <text:p>4,623,488.47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271.59">
            <text:p>271.59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271.59">
            <text:p>271.59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271.59">
            <text:p>271,59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12">11/12/2025</text:date>, <text:time>12:16:4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12T12:16:49.07</dc:date>
    <meta:generator>OpenOffice/4.1.15$Win32 OpenOffice.org_project/4115m2$Build-9813</meta:generator>
    <meta:editing-duration>PT18H2M29S</meta:editing-duration>
    <meta:editing-cycles>1038</meta:editing-cycles>
    <meta:document-statistic meta:table-count="2" meta:cell-count="116" meta:object-count="0"/>
  </office:meta>
</office:document-meta>
</file>