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1075in"/>
    </style:style>
    <style:style style:name="co6" style:family="table-column">
      <style:table-column-properties fo:break-before="auto" style:column-width="0.9083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PRIL" table:style-name="ta3" table:print-ranges="APRIL.A1:APRIL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4-12">
            <text:p>12.04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3555403.59">
            <text:p>3,555,403.59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3555403.59">
            <text:p>3,555,403.59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505.49">
            <text:p>505.49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505.49">
            <text:p>505.49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3554898.1">
            <text:p>3,554,898.1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505.49">
            <text:p>505.49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505.49">
            <text:p>505.49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0">
            <text:p>20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505.49">
            <text:p>505,49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7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APRIL.$A$1" table:cell-range-address="$APRIL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15">04/15/2025</text:date>, <text:time>07:39:1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4-15T07:39:16.56</dc:date>
    <meta:generator>OpenOffice/4.1.15$Win32 OpenOffice.org_project/4115m2$Build-9813</meta:generator>
    <meta:editing-duration>PT1H53M22S</meta:editing-duration>
    <meta:editing-cycles>98</meta:editing-cycles>
    <meta:document-statistic meta:table-count="2" meta:cell-count="110" meta:object-count="0"/>
  </office:meta>
</office:document-meta>
</file>