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6-12">
            <text:p>12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5627503.69">
            <text:p>5,627,503.69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2475">
            <text:p>12,475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5639978.69">
            <text:p>5,639,978.69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5639972.69">
            <text:p>5,639,972.69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20">06/20/2025</text:date>, <text:time>07:36:5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20T07:36:52.79</dc:date>
    <meta:generator>OpenOffice/4.1.15$Win32 OpenOffice.org_project/4115m2$Build-9813</meta:generator>
    <meta:editing-duration>PT6H24M24S</meta:editing-duration>
    <meta:editing-cycles>351</meta:editing-cycles>
    <meta:document-statistic meta:table-count="2" meta:cell-count="117" meta:object-count="0"/>
  </office:meta>
</office:document-meta>
</file>