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L" table:style-name="ta3" table:print-ranges="JUL.A1:JUL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7-12">
            <text:p>12.07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25353805.09">
            <text:p>25,353,805.09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25353805.09">
            <text:p>25,353,805.09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6">
            <text:p>6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6">
            <text:p>6.0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25353799.09">
            <text:p>25,353,799.09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6">
            <text:p>6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L.$A$1" table:cell-range-address="$JU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7-16">07/16/2025</text:date>, <text:time>07:58:0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7-16T07:58:06.66</dc:date>
    <meta:generator>OpenOffice/4.1.15$Win32 OpenOffice.org_project/4115m2$Build-9813</meta:generator>
    <meta:editing-duration>PT8H7M33S</meta:editing-duration>
    <meta:editing-cycles>467</meta:editing-cycles>
    <meta:document-statistic meta:table-count="2" meta:cell-count="117" meta:object-count="0"/>
  </office:meta>
</office:document-meta>
</file>