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4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/>
    </style:style>
    <style:style style:name="ce49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8004">
      <style:table-cell-properties fo:background-color="#ffffff"/>
    </style:style>
    <style:style style:name="ce51" style:family="table-cell" style:parent-style-name="Excel_20_Built-in_20_Normal" style:data-style-name="N119">
      <style:table-cell-properties fo:background-color="#ffffff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5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8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9" office:value-type="string">
            <text:p>Датум:</text:p>
          </table:table-cell>
          <table:table-cell table:style-name="ce52" office:value-type="date" office:date-value="2025-12-12">
            <text:p>12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5911097.73">
            <text:p>5,911,097.73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office:value-type="float" office:value="0">
            <text:p>0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26525">
            <text:p>26,525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5937622.73">
            <text:p>5,937,622.73 Дин</text:p>
          </table:table-cell>
          <table:table-cell table:style-name="ce48"/>
          <table:table-cell table:style-name="ce51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1"/>
          <table:table-cell table:style-name="ce48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6" office:value-type="float" office:value="530744.4">
            <text:p>530,744.4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530744.4">
            <text:p>530,744.40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5406878.33">
            <text:p>5,406,878.33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0">
            <text:p>0.00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1" office:value-type="currency" office:currency="Дин." office:value="530508.09">
            <text:p>530,508.09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92</text:p>
          </table:table-cell>
          <table:table-cell table:style-name="ce24" office:value-type="string">
            <text:p>KAPLAREVIĆ MILEVA</text:p>
          </table:table-cell>
          <table:table-cell table:style-name="ce42" office:value-type="currency" office:currency="Дин." office:value="484785.27">
            <text:p>484,785.2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2" office:value-type="currency" office:currency="Дин." office:value="45722.82">
            <text:p>45,722.82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1" office:value-type="currency" office:currency="Дин." office:value="236.31">
            <text:p>236.31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6" office:value-type="string">
            <text:p>MINISTARSTVO FINANSIJA-UPRAVA ZA TREZOR</text:p>
          </table:table-cell>
          <table:table-cell table:style-name="ce42" office:value-type="currency" office:currency="Дин." office:value="236.31">
            <text:p>236.31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3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4" table:formula="of:=+[.C9]+[.C10]" office:value-type="float" office:value="530744.4">
            <text:p>530744,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5">12/15/2025</text:date>, <text:time>08:38:1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15T08:38:17.76</dc:date>
    <meta:generator>OpenOffice/4.1.15$Win32 OpenOffice.org_project/4115m2$Build-9813</meta:generator>
    <meta:editing-duration>PT20H22M6S</meta:editing-duration>
    <meta:editing-cycles>1207</meta:editing-cycles>
    <meta:document-statistic meta:table-count="2" meta:cell-count="122" meta:object-count="0"/>
  </office:meta>
</office:document-meta>
</file>