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N" table:style-name="ta3" table:print-ranges="JUN.A1:JUN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6-13">
            <text:p>13.06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5639972.69">
            <text:p>5,639,972.69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47944">
            <text:p>47,944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5687916.69">
            <text:p>5,687,916.69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6">
            <text:p>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">
            <text:p>6.0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5687910.69">
            <text:p>5,687,910.69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">
            <text:p>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N.$A$1" table:cell-range-address="$JUN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20">06/20/2025</text:date>, <text:time>07:38:0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6-20T07:38:01.89</dc:date>
    <meta:generator>OpenOffice/4.1.15$Win32 OpenOffice.org_project/4115m2$Build-9813</meta:generator>
    <meta:editing-duration>PT6H25M4S</meta:editing-duration>
    <meta:editing-cycles>353</meta:editing-cycles>
    <meta:document-statistic meta:table-count="2" meta:cell-count="117" meta:object-count="0"/>
  </office:meta>
</office:document-meta>
</file>