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13">
            <text:p>13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14403970.32">
            <text:p>14,403,970.32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2754">
            <text:p>12,75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4416724.32">
            <text:p>14,416,724.32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1306815.74">
            <text:p>11,306,815.7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1306815.74">
            <text:p>11,306,815.7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109908.58">
            <text:p>3,109,908.5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1306815.74">
            <text:p>11,306,815.7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4815.74">
            <text:p>14,815.7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780</text:p>
          </table:table-cell>
          <table:table-cell table:style-name="ce25" office:value-type="string">
            <text:p>PAROCO MEDICAL EQUIPMENT DOO</text:p>
          </table:table-cell>
          <table:table-cell table:style-name="ce41" office:value-type="currency" office:currency="Дин." office:value="11292000">
            <text:p>11,292,00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1306815.74">
            <text:p>11306815,7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2">08/22/2025</text:date>, <text:time>06:42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2T06:42:45.89</dc:date>
    <meta:generator>OpenOffice/4.1.15$Win32 OpenOffice.org_project/4115m2$Build-9813</meta:generator>
    <meta:editing-duration>PT10H52M19S</meta:editing-duration>
    <meta:editing-cycles>619</meta:editing-cycles>
    <meta:document-statistic meta:table-count="2" meta:cell-count="120" meta:object-count="0"/>
  </office:meta>
</office:document-meta>
</file>