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13">
            <text:p>13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486403.64">
            <text:p>4,486,403.6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486403.64">
            <text:p>4,486,403.6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34.57">
            <text:p>34.5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34.57">
            <text:p>34.5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486369.07">
            <text:p>4,486,369.0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34.57">
            <text:p>34.5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34.57">
            <text:p>34.5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34.57">
            <text:p>34,5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6">09/16/2025</text:date>, <text:time>13:22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6T13:22:27.74</dc:date>
    <meta:generator>OpenOffice/4.1.15$Win32 OpenOffice.org_project/4115m2$Build-9813</meta:generator>
    <meta:editing-duration>PT12H44M57S</meta:editing-duration>
    <meta:editing-cycles>740</meta:editing-cycles>
    <meta:document-statistic meta:table-count="2" meta:cell-count="116" meta:object-count="0"/>
  </office:meta>
</office:document-meta>
</file>