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13">
            <text:p>13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406878.33">
            <text:p>5,406,878.3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406878.33">
            <text:p>5,406,878.3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97.45">
            <text:p>97.4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97.45">
            <text:p>97.4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406780.88">
            <text:p>5,406,780.8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97.45">
            <text:p>97.45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97.45">
            <text:p>97.4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97.45">
            <text:p>97,4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5">12/15/2025</text:date>, <text:time>08:39:4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5T08:39:40.39</dc:date>
    <meta:generator>OpenOffice/4.1.15$Win32 OpenOffice.org_project/4115m2$Build-9813</meta:generator>
    <meta:editing-duration>PT20H22M57S</meta:editing-duration>
    <meta:editing-cycles>1208</meta:editing-cycles>
    <meta:document-statistic meta:table-count="2" meta:cell-count="116" meta:object-count="0"/>
  </office:meta>
</office:document-meta>
</file>