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APRIL" table:style-name="ta3" table:print-ranges="APRIL.A1:APRIL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04-14">
            <text:p>14.04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554898.1">
            <text:p>3,554,898.1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41836">
            <text:p>41,836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3596734.1">
            <text:p>3,596,734.10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4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3596734.1">
            <text:p>3,596,734.1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0">
            <text:p>20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APRIL.$A$1" table:cell-range-address="$APRI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16">04/16/2025</text:date>, <text:time>11:42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16T11:42:44.53</dc:date>
    <meta:generator>OpenOffice/4.1.15$Win32 OpenOffice.org_project/4115m2$Build-9813</meta:generator>
    <meta:editing-duration>PT1H54M</meta:editing-duration>
    <meta:editing-cycles>100</meta:editing-cycles>
    <meta:document-statistic meta:table-count="2" meta:cell-count="108" meta:object-count="0"/>
  </office:meta>
</office:document-meta>
</file>